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imetype" manifest:media-type="text/plain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ystem" style:font-pitch="variable"/>
    <style:font-face style:name="Comic Sans MS" svg:font-family="Comic Sans MS" style:font-family-generic="script" style:font-pitch="variable" svg:panose-1="3 15 7 2 3 3 2 2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/>
      <style:text-properties style:font-name="Comic Sans MS" fo:font-weight="bold" style:font-weight-asian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4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5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6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7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9" style:parent-style-name="Standard" style:family="paragraph">
      <style:paragraph-properties fo:margin-bottom="0in"/>
    </style:style>
    <style:style style:name="T10" style:parent-style-name="Absatz-Standardschriftart" style:family="text">
      <style:text-properties style:font-name="Comic Sans MS" fo:font-size="12pt" style:font-size-asian="12pt" style:font-size-complex="12pt" style:language-asian="de" style:country-asian="DE"/>
    </style:style>
    <style:style style:name="P11" style:parent-style-name="Standard" style:family="paragraph">
      <style:text-properties fo:language="en" fo:country="US"/>
    </style:style>
    <style:style style:name="T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4" style:parent-style-name="Standard" style:family="paragraph">
      <style:paragraph-properties fo:margin-bottom="0in"/>
    </style:style>
    <style:style style:name="T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7" style:parent-style-name="Standard" style:family="paragraph">
      <style:paragraph-properties fo:margin-bottom="0in"/>
    </style:style>
    <style:style style:name="T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0" style:parent-style-name="Standard" style:family="paragraph">
      <style:paragraph-properties fo:margin-bottom="0in"/>
    </style:style>
    <style:style style:name="T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4" style:parent-style-name="Standard" style:family="paragraph">
      <style:paragraph-properties fo:margin-bottom="0in"/>
    </style:style>
    <style:style style:name="T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8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9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omic Sans MS" fo:font-size="12pt" style:font-size-asian="12pt" style:font-size-complex="12pt" fo:language="en" fo:country="US"/>
    </style:style>
    <style:style style:name="P30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31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T33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34" style:parent-style-name="Standard" style:family="paragraph">
      <style:paragraph-properties fo:margin-bottom="0in"/>
    </style:style>
    <style:style style:name="T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8" style:parent-style-name="Standard" style:family="paragraph">
      <style:paragraph-properties fo:margin-bottom="0in"/>
    </style:style>
    <style:style style:name="T3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2" style:parent-style-name="Standard" style:family="paragraph">
      <style:paragraph-properties fo:margin-bottom="0in"/>
    </style:style>
    <style:style style:name="T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45" style:parent-style-name="Standard" style:family="paragraph">
      <style:paragraph-properties fo:margin-bottom="0in"/>
    </style:style>
    <style:style style:name="T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0" style:parent-style-name="Standard" style:family="paragraph">
      <style:paragraph-properties fo:margin-bottom="0in" fo:line-height="100%"/>
    </style:style>
    <style:style style:name="T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3" style:parent-style-name="Standard" style:family="paragraph">
      <style:paragraph-properties fo:margin-bottom="0in" fo:line-height="100%"/>
    </style:style>
    <style:style style:name="T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6" style:parent-style-name="Standard" style:family="paragraph">
      <style:paragraph-properties fo:margin-bottom="0in"/>
    </style:style>
    <style:style style:name="T5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59" style:parent-style-name="Standard" style:family="paragraph">
      <style:paragraph-properties fo:margin-bottom="0in"/>
    </style:style>
    <style:style style:name="T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4" style:parent-style-name="Standard" style:family="paragraph">
      <style:paragraph-properties fo:margin-bottom="0in"/>
    </style:style>
    <style:style style:name="T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67" style:parent-style-name="Standard" style:family="paragraph">
      <style:paragraph-properties fo:margin-bottom="0in"/>
    </style:style>
    <style:style style:name="T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72" style:parent-style-name="Standard" style:family="paragraph">
      <style:paragraph-properties fo:margin-bottom="0in"/>
    </style:style>
    <style:style style:name="T7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75" style:parent-style-name="Standard" style:family="paragraph">
      <style:paragraph-properties fo:margin-bottom="0in"/>
    </style:style>
    <style:style style:name="T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78" style:parent-style-name="Standard" style:family="paragraph">
      <style:paragraph-properties fo:margin-bottom="0in"/>
    </style:style>
    <style:style style:name="T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81" style:parent-style-name="Standard" style:family="paragraph">
      <style:paragraph-properties fo:margin-bottom="0in"/>
    </style:style>
    <style:style style:name="T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8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85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86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8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88" style:parent-style-name="Standard" style:family="paragraph">
      <style:paragraph-properties fo:margin-bottom="0in"/>
    </style:style>
    <style:style style:name="T89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90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91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9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93" style:parent-style-name="Standard" style:family="paragraph">
      <style:paragraph-properties fo:margin-bottom="0in"/>
    </style:style>
    <style:style style:name="T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96" style:parent-style-name="Standard" style:family="paragraph">
      <style:paragraph-properties fo:margin-bottom="0in"/>
    </style:style>
    <style:style style:name="T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99" style:parent-style-name="Standard" style:family="paragraph">
      <style:paragraph-properties fo:margin-bottom="0in"/>
    </style:style>
    <style:style style:name="T10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02" style:parent-style-name="Standard" style:family="paragraph">
      <style:paragraph-properties fo:margin-bottom="0in"/>
    </style:style>
    <style:style style:name="T1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05" style:parent-style-name="Standard" style:family="paragraph">
      <style:paragraph-properties fo:margin-bottom="0in"/>
    </style:style>
    <style:style style:name="T1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08" style:parent-style-name="Standard" style:family="paragraph">
      <style:paragraph-properties fo:margin-bottom="0in"/>
    </style:style>
    <style:style style:name="T1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12" style:parent-style-name="Standard" style:family="paragraph">
      <style:paragraph-properties fo:margin-bottom="0in"/>
    </style:style>
    <style:style style:name="T1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15" style:parent-style-name="Standard" style:family="paragraph">
      <style:paragraph-properties fo:margin-bottom="0in"/>
    </style:style>
    <style:style style:name="T1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18" style:parent-style-name="Standard" style:family="paragraph">
      <style:paragraph-properties fo:margin-bottom="0in"/>
    </style:style>
    <style:style style:name="T1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22" style:parent-style-name="Standard" style:family="paragraph">
      <style:paragraph-properties fo:margin-bottom="0in"/>
    </style:style>
    <style:style style:name="T1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26" style:parent-style-name="Standard" style:family="paragraph">
      <style:paragraph-properties fo:margin-bottom="0in"/>
    </style:style>
    <style:style style:name="T1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30" style:parent-style-name="Standard" style:family="paragraph">
      <style:paragraph-properties fo:margin-bottom="0in"/>
    </style:style>
    <style:style style:name="T13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34" style:parent-style-name="Standard" style:family="paragraph">
      <style:paragraph-properties fo:margin-bottom="0in"/>
    </style:style>
    <style:style style:name="T1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3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4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42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143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4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T145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46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T147" style:parent-style-name="Absatz-Standardschriftart" style:family="text"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148" style:parent-style-name="Standard" style:family="paragraph">
      <style:paragraph-properties fo:margin-bottom="0in"/>
    </style:style>
    <style:style style:name="T1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51" style:parent-style-name="Standard" style:family="paragraph">
      <style:paragraph-properties fo:margin-bottom="0in"/>
    </style:style>
    <style:style style:name="T1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54" style:parent-style-name="Standard" style:family="paragraph">
      <style:paragraph-properties fo:margin-bottom="0in"/>
    </style:style>
    <style:style style:name="T1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57" style:parent-style-name="Standard" style:family="paragraph">
      <style:paragraph-properties fo:margin-bottom="0in"/>
    </style:style>
    <style:style style:name="T1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60" style:parent-style-name="Standard" style:family="paragraph">
      <style:paragraph-properties fo:margin-bottom="0in"/>
    </style:style>
    <style:style style:name="T16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63" style:parent-style-name="Standard" style:family="paragraph">
      <style:paragraph-properties fo:margin-bottom="0in"/>
    </style:style>
    <style:style style:name="T1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67" style:parent-style-name="Standard" style:family="paragraph">
      <style:paragraph-properties fo:margin-bottom="0in"/>
    </style:style>
    <style:style style:name="T16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6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70" style:parent-style-name="Standard" style:family="paragraph">
      <style:paragraph-properties fo:margin-bottom="0in"/>
    </style:style>
    <style:style style:name="T17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73" style:parent-style-name="Standard" style:family="paragraph">
      <style:paragraph-properties fo:margin-bottom="0in"/>
    </style:style>
    <style:style style:name="T17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77" style:parent-style-name="Standard" style:family="paragraph">
      <style:paragraph-properties fo:margin-bottom="0in"/>
    </style:style>
    <style:style style:name="T1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82" style:parent-style-name="Standard" style:family="paragraph">
      <style:paragraph-properties fo:margin-bottom="0in"/>
    </style:style>
    <style:style style:name="T1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86" style:parent-style-name="Standard" style:family="paragraph">
      <style:paragraph-properties fo:margin-bottom="0in"/>
    </style:style>
    <style:style style:name="T1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191" style:parent-style-name="Standard" style:family="paragraph">
      <style:paragraph-properties fo:margin-bottom="0in"/>
    </style:style>
    <style:style style:name="T1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1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00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01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02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03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04" style:parent-style-name="Standard" style:family="paragraph">
      <style:paragraph-properties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05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06" style:parent-style-name="Standard" style:family="paragraph">
      <style:paragraph-properties fo:margin-bottom="0in"/>
    </style:style>
    <style:style style:name="T2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11" style:parent-style-name="Standard" style:family="paragraph">
      <style:paragraph-properties fo:margin-bottom="0in"/>
    </style:style>
    <style:style style:name="T2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16" style:parent-style-name="Standard" style:family="paragraph">
      <style:paragraph-properties fo:margin-bottom="0in"/>
    </style:style>
    <style:style style:name="T2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21" style:parent-style-name="Standard" style:family="paragraph">
      <style:paragraph-properties fo:margin-bottom="0in"/>
    </style:style>
    <style:style style:name="T2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26" style:parent-style-name="Standard" style:family="paragraph">
      <style:paragraph-properties fo:margin-bottom="0in"/>
    </style:style>
    <style:style style:name="T2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31" style:parent-style-name="Standard" style:family="paragraph">
      <style:paragraph-properties fo:margin-bottom="0in"/>
    </style:style>
    <style:style style:name="T2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36" style:parent-style-name="Standard" style:family="paragraph">
      <style:paragraph-properties fo:margin-bottom="0in"/>
    </style:style>
    <style:style style:name="T23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39" style:parent-style-name="Standard" style:family="paragraph">
      <style:paragraph-properties fo:margin-bottom="0in"/>
    </style:style>
    <style:style style:name="T2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42" style:parent-style-name="Standard" style:family="paragraph">
      <style:paragraph-properties fo:margin-bottom="0in"/>
    </style:style>
    <style:style style:name="T2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45" style:parent-style-name="Standard" style:family="paragraph">
      <style:paragraph-properties fo:margin-bottom="0in"/>
    </style:style>
    <style:style style:name="T2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4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49" style:parent-style-name="Standard" style:family="paragraph">
      <style:paragraph-properties fo:margin-bottom="0in"/>
    </style:style>
    <style:style style:name="T2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53" style:parent-style-name="Standard" style:family="paragraph">
      <style:paragraph-properties fo:margin-bottom="0in"/>
    </style:style>
    <style:style style:name="T2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57" style:parent-style-name="Standard" style:family="paragraph">
      <style:paragraph-properties fo:margin-bottom="0in"/>
    </style:style>
    <style:style style:name="T25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5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61" style:parent-style-name="Standard" style:family="paragraph">
      <style:paragraph-properties fo:margin-bottom="0in"/>
    </style:style>
    <style:style style:name="T26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6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67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68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69" style:parent-style-name="Standard" style:family="paragraph">
      <style:paragraph-properties fo:margin-bottom="0in"/>
      <style:text-properties style:font-name="Comic Sans MS" style:font-name-complex="Arial" fo:font-weight="bold" style:font-weight-asian="bold" style:font-weight-complex="bold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70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71" style:parent-style-name="Standard" style:family="paragraph">
      <style:paragraph-properties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72" style:parent-style-name="Standard" style:family="paragraph">
      <style:paragraph-properties fo:margin-bottom="0in"/>
      <style:text-properties style:font-name="Comic Sans MS" fo:font-size="12pt" style:font-size-asian="12pt" style:font-size-complex="12pt" style:text-underline-type="single" style:text-underline-style="solid" style:text-underline-width="auto" style:text-underline-mode="continuous" fo:language="en" fo:country="US"/>
    </style:style>
    <style:style style:name="P273" style:parent-style-name="Standard" style:family="paragraph">
      <style:text-properties style:font-name="Comic Sans MS" style:font-name-complex="TimesNewRoman" fo:font-size="12pt" style:font-size-asian="12pt" style:font-size-complex="12pt" fo:language="en" fo:country="US"/>
    </style:style>
    <style:style style:name="P274" style:parent-style-name="Standard" style:family="paragraph">
      <style:paragraph-properties fo:margin-bottom="0in"/>
      <style:text-properties style:font-name="Comic Sans MS" fo:font-size="12pt" style:font-size-asian="12pt" style:font-size-complex="12pt" fo:language="en" fo:country="US"/>
    </style:style>
    <style:style style:name="P275" style:parent-style-name="Standard" style:family="paragraph">
      <style:paragraph-properties fo:margin-bottom="0in"/>
    </style:style>
    <style:style style:name="T27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7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80" style:parent-style-name="Standard" style:family="paragraph">
      <style:paragraph-properties fo:margin-bottom="0in"/>
    </style:style>
    <style:style style:name="T28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85" style:parent-style-name="Standard" style:family="paragraph">
      <style:paragraph-properties fo:margin-bottom="0in"/>
    </style:style>
    <style:style style:name="T28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8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90" style:parent-style-name="Standard" style:family="paragraph">
      <style:paragraph-properties fo:margin-bottom="0in"/>
    </style:style>
    <style:style style:name="T29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295" style:parent-style-name="Standard" style:family="paragraph">
      <style:paragraph-properties fo:margin-bottom="0in"/>
    </style:style>
    <style:style style:name="T29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29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00" style:parent-style-name="Standard" style:family="paragraph">
      <style:paragraph-properties fo:margin-bottom="0in"/>
    </style:style>
    <style:style style:name="T30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05" style:parent-style-name="Standard" style:family="paragraph">
      <style:paragraph-properties fo:margin-bottom="0in"/>
    </style:style>
    <style:style style:name="T30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0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11" style:parent-style-name="Standard" style:family="paragraph">
      <style:paragraph-properties fo:margin-bottom="0in"/>
    </style:style>
    <style:style style:name="T31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1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18" style:parent-style-name="Standard" style:family="paragraph">
      <style:paragraph-properties fo:margin-bottom="0in"/>
    </style:style>
    <style:style style:name="T31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25" style:parent-style-name="Standard" style:family="paragraph">
      <style:paragraph-properties fo:margin-bottom="0in"/>
    </style:style>
    <style:style style:name="T32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2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31" style:parent-style-name="Standard" style:family="paragraph">
      <style:paragraph-properties fo:margin-bottom="0in"/>
    </style:style>
    <style:style style:name="T33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37" style:parent-style-name="Standard" style:family="paragraph">
      <style:paragraph-properties fo:margin-bottom="0in"/>
    </style:style>
    <style:style style:name="T338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3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2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44" style:parent-style-name="Standard" style:family="paragraph">
      <style:paragraph-properties fo:margin-bottom="0in"/>
    </style:style>
    <style:style style:name="T34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6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47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48" style:parent-style-name="Standard" style:family="paragraph">
      <style:paragraph-properties fo:margin-bottom="0in"/>
    </style:style>
    <style:style style:name="T349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0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1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P352" style:parent-style-name="Standard" style:family="paragraph">
      <style:paragraph-properties fo:margin-bottom="0in"/>
    </style:style>
    <style:style style:name="T353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4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name="T355" style:parent-style-name="Absatz-Standardschriftart" style:family="text">
      <style:text-properties style:font-name="Comic Sans MS" fo:font-size="12pt" style:font-size-asian="12pt" style:font-size-complex="12pt" fo:language="en" fo:country="US"/>
    </style:style>
    <style:style style:family="graphic" style:name="a0" style:parent-style-name="Graphics">
      <style:graphic-properties fo:min-width="0.71806in" fo:min-height="1.84514in" fo:wrap-option="wrap" fo:border="0.01042in solid #000000" fo:padding-top="0.05in" fo:padding-bottom="0.05in" fo:padding-left="0.1in" fo:padding-right="0.1in" fo:background-color="#ffffff" draw:textarea-vertical-align="top" style:wrap="parallel" style:wrap-contour="false" style:writing-mode="lr-tb" draw:opacity="100%" style:horizontal-rel="paragraph" style:vertical-rel="paragraph" style:horizontal-pos="from-left" style:vertical-pos="from-top" draw:auto-grow-width="false" draw:auto-grow-height="false"/>
      <style:paragraph-properties/>
    </style:style>
  </office:automatic-styles>
  <office:body>
    <office:text text:use-soft-page-breaks="true">
      <text:p text:style-name="P1">Extension example questionnaire – modul education</text:p>
      <text:p text:style-name="P2"/>
      <text:p text:style-name="P3"/>
      <text:p text:style-name="P4">Number</text:p>
      <text:p text:style-name="P5">Number of the questionnaire<text:tab/><text:tab/><text:tab/>___</text:p>
      <text:p text:style-name="P6"/>
      <text:p text:style-name="P7">Location</text:p>
      <text:p text:style-name="P8">Name of the district:</text:p>
      <text:p text:style-name="P9"><text:span text:style-name="T10"><draw:frame draw:z-index="251658240" draw:id="id0" draw:style-name="a0" draw:name="Text Box 5" text:anchor-type="paragraph" svg:x="2.74306in" svg:y="0.00764in" svg:width="1.84514in" svg:height="0.71806in" style:rel-width="scale" style:rel-height="scale"><draw:text-box draw:chain-next-name="Text Box 5"><text:p text:style-name="P11">Adapt this to your<text:s/>local places, or remove it if not needed</text:p></draw:text-box><svg:desc/></draw:frame></text:span><text:span text:style-name="T12"><text:s/>1 <text:s/></text:span><text:span text:style-name="T13"><text:s text:c="2"/>=<text:s/></text:span></text:p>
      <text:p text:style-name="P14"><text:span text:style-name="T15"><text:s/>2 <text:s/></text:span><text:span text:style-name="T16"><text:s text:c="2"/>=<text:s/></text:span></text:p>
      <text:p text:style-name="P17"><text:span text:style-name="T18"><text:s/>3 <text:s/></text:span><text:span text:style-name="T19"><text:s text:c="2"/>=<text:s/></text:span></text:p>
      <text:p text:style-name="P20"><text:span text:style-name="T21"><text:s/></text:span><text:span text:style-name="T22">4 <text:s/></text:span><text:span text:style-name="T23"><text:s text:c="2"/>=<text:s/></text:span></text:p>
      <text:p text:style-name="P24"><text:span text:style-name="T25"><text:s/>5 <text:s/></text:span><text:span text:style-name="T26"><text:s text:c="2"/>=<text:s/></text:span></text:p>
      <text:p text:style-name="P27"/>
      <text:p text:style-name="P28"/>
      <text:p text:style-name="P29">Questions</text:p>
      <text:p text:style-name="P30"/>
      <text:p text:style-name="P31">Duties</text:p>
      <text:p text:style-name="P32">Question 1</text:p>
      <text:p text:style-name="Standard"><text:span text:style-name="T33">What are the most important duties of parents?<text:s/></text:span></text:p>
      <text:p text:style-name="P34"><text:span text:style-name="T35"><text:s text:c="2"/>1<text:s/></text:span><text:span text:style-name="T36"><text:s/></text:span><text:span text:style-name="T37"><text:s text:c="2"/>= provide food and shelter</text:span></text:p>
      <text:p text:style-name="P38"><text:span text:style-name="T39"><text:s text:c="2"/>2<text:s/></text:span><text:span text:style-name="T40"><text:s/></text:span><text:span text:style-name="T41"><text:s text:c="2"/>= raise good sons and daughters</text:span></text:p>
      <text:p text:style-name="P42"><text:span text:style-name="T43"><text:s/>3 <text:s text:c="2"/></text:span><text:span text:style-name="T44"><text:s text:c="2"/>= care for their children's feelings</text:span></text:p>
      <text:p text:style-name="P45"><text:span text:style-name="T46"><text:s/>4 <text:s text:c="2"/></text:span><text:span text:style-name="T47"><text:s text:c="2"/>= rais</text:span><text:span text:style-name="T48">e the next generation (improve<text:s/></text:span><text:span text:style-name="T49">society)</text:span></text:p>
      <text:p text:style-name="P50"><text:span text:style-name="T51"><text:s/>5 <text:s text:c="2"/></text:span><text:span text:style-name="T52"><text:s text:c="2"/>= protect the children from harm</text:span></text:p>
      <text:p text:style-name="P53"><text:span text:style-name="T54"><text:s/>6 <text:s text:c="2"/></text:span><text:span text:style-name="T55"><text:s text:c="2"/>= maintain traditions</text:span></text:p>
      <text:p text:style-name="P56"><text:span text:style-name="T57"><text:s/>7 <text:s text:c="2"/></text:span><text:span text:style-name="T58"><text:s text:c="2"/>= teach about religion and faith</text:span></text:p>
      <text:p text:style-name="P59"><text:span text:style-name="T60"><text:s/>8 <text:s text:c="2"/></text:span><text:span text:style-name="T61"><text:s text:c="2"/>= ensure t</text:span><text:span text:style-name="T62">hat someone cares for them</text:span><text:span text:style-name="T63"><text:s/>in old age</text:span></text:p>
      <text:p text:style-name="P64"><text:span text:style-name="T65"><text:s/>9 <text:s text:c="2"/></text:span><text:span text:style-name="T66"><text:s text:c="2"/>= make sure children finish school with good grades</text:span></text:p>
      <text:p text:style-name="P67"><text:span text:style-name="T68"><text:s/>10<text:s/></text:span><text:span text:style-name="T69"><text:s text:c="2"/>= support children</text:span><text:span text:style-name="T70">’s</text:span><text:span text:style-name="T71"><text:s/>independence</text:span></text:p>
      <text:p text:style-name="P72"><text:span text:style-name="T73"><text:s/>11<text:s/></text:span><text:span text:style-name="T74"><text:s text:c="2"/>= improve the families position in society</text:span></text:p>
      <text:p text:style-name="P75"><text:span text:style-name="T76"><text:s/>12<text:s/></text:span><text:span text:style-name="T77"><text:s text:c="2"/>= make sure they marry well</text:span></text:p>
      <text:p text:style-name="P78"><text:span text:style-name="T79"><text:s/>13<text:s/></text:span><text:span text:style-name="T80"><text:s text:c="2"/>= none of the above</text:span></text:p>
      <text:p text:style-name="P81"><text:span text:style-name="T82"><text:s/>14<text:s/></text:span><text:span text:style-name="T83"><text:s text:c="2"/>= other:</text:span></text:p>
      <text:p text:style-name="P84"/>
      <text:p text:style-name="P85"/>
      <text:p text:style-name="P86">Womanhood</text:p>
      <text:p text:style-name="P87">Question 2</text:p>
      <text:p text:style-name="P88"><text:span text:style-name="T89"><text:s/>What</text:span><text:span text:style-name="T90"><text:s/>i</text:span><text:span text:style-name="T91">s the most important factors that turn a girl into a woman?</text:span></text:p>
      <text:p text:style-name="P92"/>
      <text:p text:style-name="P93"><text:span text:style-name="T94"><text:s text:c="2"/>1 <text:s/></text:span><text:span text:style-name="T95"><text:s/>= Age</text:span></text:p>
      <text:p text:style-name="P96"><text:span text:style-name="T97"><text:s text:c="2"/>2 <text:s/></text:span><text:span text:style-name="T98"><text:s/>= knows her place in society</text:span></text:p>
      <text:p text:style-name="P99"><text:span text:style-name="T100"><text:s text:c="2"/>3 <text:s/></text:span><text:span text:style-name="T101"><text:s/>= takes responsibility for own actions</text:span></text:p>
      <text:p text:style-name="P102"><text:span text:style-name="T103"><text:s text:c="2"/>4 <text:s/></text:span><text:span text:style-name="T104"><text:s/>= sets goals and tries to reach them</text:span></text:p>
      <text:p text:style-name="P105"><text:span text:style-name="T106"><text:s text:c="2"/>5 <text:s/></text:span><text:span text:style-name="T107"><text:s/>= can give birth</text:span></text:p>
      <text:p text:style-name="P108"><text:span text:style-name="T109"><text:s text:c="2"/>6 <text:s/></text:span><text:span text:style-name="T110"><text:s/>= gets</text:span><text:span text:style-name="T111"><text:s/>married</text:span></text:p>
      <text:p text:style-name="P112"><text:span text:style-name="T113"><text:s text:c="2"/>7 <text:s/></text:span><text:span text:style-name="T114"><text:s/>= moves out of her parents home</text:span></text:p>
      <text:p text:style-name="P115"><text:span text:style-name="T116"><text:s text:c="2"/>8 <text:s/></text:span><text:span text:style-name="T117"><text:s/>= has children of her own</text:span></text:p>
      <text:p text:style-name="P118"><text:span text:style-name="T119"><text:s/>9<text:s/></text:span><text:span text:style-name="T120"><text:s/></text:span><text:span text:style-name="T121"><text:s/>= provides for her own expenses</text:span></text:p>
      <text:p text:style-name="P122"><text:span text:style-name="T123"><text:s/>10<text:s/></text:span><text:span text:style-name="T124"><text:s/></text:span><text:span text:style-name="T125"><text:s/>= finishes education</text:span></text:p>
      <text:p text:style-name="P126"><text:span text:style-name="T127"><text:s/>11</text:span><text:span text:style-name="T128"><text:s/></text:span><text:span text:style-name="T129"><text:s/>= knows when to keep silent</text:span></text:p>
      <text:p text:style-name="P130"><text:span text:style-name="T131"><text:s/>12</text:span><text:span text:style-name="T132"><text:s/></text:span><text:span text:style-name="T133"><text:s/>= experience (knowledge how to handle difficult situations)</text:span></text:p>
      <text:p text:style-name="P134"><text:span text:style-name="T135"><text:s/>13</text:span><text:span text:style-name="T136"><text:s/></text:span><text:span text:style-name="T137"><text:s/>= none of the above</text:span></text:p>
      <text:p text:style-name="Standard"><text:span text:style-name="T138"><text:s/>14</text:span><text:span text:style-name="T139"><text:s/></text:span><text:span text:style-name="T140"><text:s/>= other:</text:span></text:p>
      <text:p text:style-name="P141"/>
      <text:p text:style-name="P142"/>
      <text:p text:style-name="P143">Manhood</text:p>
      <text:p text:style-name="P144">Question 3</text:p>
      <text:p text:style-name="Standard"><text:span text:style-name="T145">What</text:span><text:span text:style-name="T146"><text:s/>i</text:span><text:span text:style-name="T147">s the most important factors that turn a boy into a man?</text:span></text:p>
      <text:p text:style-name="P148"><text:span text:style-name="T149"><text:s/>1 <text:s/></text:span><text:span text:style-name="T150"><text:s/>= Age</text:span></text:p>
      <text:p text:style-name="P151"><text:span text:style-name="T152"><text:s/>2 <text:s/></text:span><text:span text:style-name="T153"><text:s/>= knows his place in society</text:span></text:p>
      <text:p text:style-name="P154"><text:span text:style-name="T155"><text:s/>3 <text:s/></text:span><text:span text:style-name="T156"><text:s/>= takes responsibility for own actions</text:span></text:p>
      <text:p text:style-name="P157"><text:span text:style-name="T158"><text:s/>4 <text:s/></text:span><text:span text:style-name="T159"><text:s/>= sets goals and tries to reach them</text:span></text:p>
      <text:p text:style-name="P160"><text:span text:style-name="T161"><text:s/>5 <text:s/></text:span><text:span text:style-name="T162"><text:s/>= is sexually experienced</text:span></text:p>
      <text:p text:style-name="P163"><text:span text:style-name="T164"><text:s/>6 <text:s/></text:span><text:span text:style-name="T165"><text:s/>= gets</text:span><text:span text:style-name="T166"><text:s/>married</text:span></text:p>
      <text:p text:style-name="P167"><text:span text:style-name="T168"><text:s/>7 <text:s/></text:span><text:span text:style-name="T169"><text:s/>= moves out of his parents home</text:span></text:p>
      <text:p text:style-name="P170"><text:span text:style-name="T171"><text:s/>8 <text:s/></text:span><text:span text:style-name="T172"><text:s/>= has children</text:span></text:p>
      <text:p text:style-name="P173"><text:span text:style-name="T174"><text:s/>9</text:span><text:span text:style-name="T175"><text:s/></text:span><text:span text:style-name="T176"><text:s/>= provides for his own expenses</text:span></text:p>
      <text:soft-page-break/>
      <text:p text:style-name="P177"><text:span text:style-name="T178"><text:s/></text:span><text:span text:style-name="T179">10</text:span><text:span text:style-name="T180"><text:s/></text:span><text:span text:style-name="T181"><text:s/>= finishes education</text:span></text:p>
      <text:p text:style-name="P182"><text:span text:style-name="T183"><text:s/>11</text:span><text:span text:style-name="T184"><text:s/></text:span><text:span text:style-name="T185"><text:s/>= knows when to keep silent</text:span></text:p>
      <text:p text:style-name="P186"><text:span text:style-name="T187"><text:s/></text:span><text:span text:style-name="T188">12</text:span><text:span text:style-name="T189"><text:s/></text:span><text:span text:style-name="T190"><text:s/>= experience (knowledge how to handle difficult situations)</text:span></text:p>
      <text:p text:style-name="P191"><text:span text:style-name="T192"><text:s/></text:span><text:span text:style-name="T193">13</text:span><text:span text:style-name="T194"><text:s/></text:span><text:span text:style-name="T195"><text:s/>= none of the above</text:span></text:p>
      <text:p text:style-name="Standard"><text:span text:style-name="T196"><text:s/></text:span><text:span text:style-name="T197">14</text:span><text:span text:style-name="T198"><text:s/></text:span><text:span text:style-name="T199"><text:s/>= other:</text:span></text:p>
      <text:p text:style-name="P200"/>
      <text:p text:style-name="P201"/>
      <text:p text:style-name="P202">Remembrance</text:p>
      <text:p text:style-name="P203">Question 4</text:p>
      <text:p text:style-name="P204">How will your children remember you? (Pick up to 4 answers)</text:p>
      <text:p text:style-name="P205"/>
      <text:p text:style-name="P206"><text:span text:style-name="T207"><text:s/>1</text:span><text:span text:style-name="T208"><text:s/></text:span><text:span text:style-name="T209"><text:s/></text:span><text:span text:style-name="T210"><text:s/>= Provider, meets their basic needs and more</text:span></text:p>
      <text:p text:style-name="P211"><text:span text:style-name="T212"><text:s/>2</text:span><text:span text:style-name="T213"><text:s/></text:span><text:span text:style-name="T214"><text:s/></text:span><text:span text:style-name="T215"><text:s/>= Educator, high ambitions for the children</text:span></text:p>
      <text:p text:style-name="P216"><text:span text:style-name="T217"><text:s/>3</text:span><text:span text:style-name="T218"><text:s/></text:span><text:span text:style-name="T219"><text:s/></text:span><text:span text:style-name="T220"><text:s/>= Loving, interested in their thoughts</text:span></text:p>
      <text:p text:style-name="P221"><text:span text:style-name="T222"><text:s/>4</text:span><text:span text:style-name="T223"><text:s/></text:span><text:span text:style-name="T224"><text:s/></text:span><text:span text:style-name="T225"><text:s/>= Protective, concerned for their well-being</text:span></text:p>
      <text:p text:style-name="P226"><text:span text:style-name="T227"><text:s/>5</text:span><text:span text:style-name="T228"><text:s/></text:span><text:span text:style-name="T229"><text:s/></text:span><text:span text:style-name="T230"><text:s/>= Modern, open for new development</text:span></text:p>
      <text:p text:style-name="P231"><text:span text:style-name="T232"><text:s/>6</text:span><text:span text:style-name="T233"><text:s/></text:span><text:span text:style-name="T234"><text:s/></text:span><text:span text:style-name="T235"><text:s/>= Traditional, protects family values</text:span></text:p>
      <text:p text:style-name="P236"><text:span text:style-name="T237"><text:s/>7 <text:s/></text:span><text:span text:style-name="T238"><text:s/>= Faithful, believes that religion improves live</text:span></text:p>
      <text:p text:style-name="P239"><text:span text:style-name="T240"><text:s/>8 <text:s/></text:span><text:span text:style-name="T241"><text:s/>= Strategic, anticipates and solves problems before they occur</text:span></text:p>
      <text:p text:style-name="P242"><text:span text:style-name="T243"><text:s/>9 <text:s/></text:span><text:span text:style-name="T244"><text:s/>= Generous, wants everyone to be well and happy</text:span></text:p>
      <text:p text:style-name="P245"><text:span text:style-name="T246"><text:s/></text:span><text:span text:style-name="T247">10<text:s/></text:span><text:span text:style-name="T248"><text:s/>= Supportive, does whatever is needed and asked</text:span></text:p>
      <text:p text:style-name="P249"><text:span text:style-name="T250"><text:s/></text:span><text:span text:style-name="T251">11<text:s/></text:span><text:span text:style-name="T252"><text:s/>= Self made person, overcame social boundaries</text:span></text:p>
      <text:p text:style-name="P253"><text:span text:style-name="T254"><text:s/></text:span><text:span text:style-name="T255">12<text:s/></text:span><text:span text:style-name="T256"><text:s/>= Networker, connects easily to other families</text:span></text:p>
      <text:p text:style-name="P257"><text:span text:style-name="T258"><text:s/></text:span><text:span text:style-name="T259">13<text:s/></text:span><text:span text:style-name="T260"><text:s/>= none of the above</text:span></text:p>
      <text:p text:style-name="P261"><text:span text:style-name="T262"><text:s/></text:span><text:span text:style-name="T263">1</text:span><text:span text:style-name="T264">4</text:span><text:span text:style-name="T265"><text:s/></text:span><text:span text:style-name="T266"><text:s/>= other:</text:span></text:p>
      <text:p text:style-name="P267"/>
      <text:p text:style-name="P268"/>
      <text:p text:style-name="P269">Proper Age</text:p>
      <text:p text:style-name="P270">Question 5</text:p>
      <text:p text:style-name="P271">If<text:s/>KHATANA (FGM)<text:s/>is present in your region: What would parents do if it couldn't be done at a proper age</text:p>
      <text:p text:style-name="P272"/>
      <text:p text:style-name="P273">(multiple references possible)<text:s/></text:p>
      <text:p text:style-name="P274"/>
      <text:p text:style-name="P275"><text:span text:style-name="T276"><text:s/>1</text:span><text:span text:style-name="T277"><text:s/></text:span><text:span text:style-name="T278"><text:s/></text:span><text:span text:style-name="T279"><text:s/>= never mention it but neither lie about it</text:span></text:p>
      <text:soft-page-break/>
      <text:p text:style-name="P280"><text:span text:style-name="T281"><text:s/>2</text:span><text:span text:style-name="T282"><text:s/></text:span><text:span text:style-name="T283"><text:s/></text:span><text:span text:style-name="T284"><text:s/>= pretend it was done</text:span></text:p>
      <text:p text:style-name="P285"><text:span text:style-name="T286"><text:s/>3</text:span><text:span text:style-name="T287"><text:s/></text:span><text:span text:style-name="T288"><text:s/></text:span><text:span text:style-name="T289"><text:s/>= do it as soon as possible</text:span></text:p>
      <text:p text:style-name="P290"><text:span text:style-name="T291"><text:s/>4</text:span><text:span text:style-name="T292"><text:s/></text:span><text:span text:style-name="T293"><text:s/></text:span><text:span text:style-name="T294"><text:s/>= leave it to the daughter to get it done</text:span></text:p>
      <text:p text:style-name="P295"><text:span text:style-name="T296"><text:s/>5</text:span><text:span text:style-name="T297"><text:s/></text:span><text:span text:style-name="T298"><text:s/></text:span><text:span text:style-name="T299"><text:s/>= tell their daughter that it isn't important</text:span></text:p>
      <text:p text:style-name="P300"><text:span text:style-name="T301"><text:s/>6</text:span><text:span text:style-name="T302"><text:s/></text:span><text:span text:style-name="T303"><text:s/></text:span><text:span text:style-name="T304"><text:s/>= ask an authority (Imam, Midwife) for help</text:span></text:p>
      <text:p text:style-name="P305"><text:span text:style-name="T306"><text:s/>7</text:span><text:span text:style-name="T307"><text:s/></text:span><text:span text:style-name="T308"><text:s/></text:span><text:span text:style-name="T309"><text:s/>= tell their neighbo</text:span><text:span text:style-name="T310">rs that the tradition should change anyway</text:span></text:p>
      <text:p text:style-name="P311"><text:span text:style-name="T312"><text:s/>8</text:span><text:span text:style-name="T313"><text:s/></text:span><text:span text:style-name="T314"><text:s/></text:span><text:span text:style-name="T315"><text:s/></text:span><text:span text:style-name="T316">=<text:s/></text:span><text:span text:style-name="T317">see if problems come up and react if they do</text:span></text:p>
      <text:p text:style-name="P318"><text:span text:style-name="T319"><text:s/>9</text:span><text:span text:style-name="T320"><text:s/></text:span><text:span text:style-name="T321"><text:s/></text:span><text:span text:style-name="T322"><text:s/></text:span><text:span text:style-name="T323">=<text:s/></text:span><text:span text:style-name="T324">feel sorry for the daughter</text:span></text:p>
      <text:p text:style-name="P325"><text:span text:style-name="T326"><text:s/></text:span><text:span text:style-name="T327">10<text:s/></text:span><text:span text:style-name="T328"><text:s/></text:span><text:span text:style-name="T329">=<text:s/></text:span><text:span text:style-name="T330">leave the younger daughters (if present) uncut, too</text:span></text:p>
      <text:p text:style-name="P331"><text:span text:style-name="T332"><text:s/></text:span><text:span text:style-name="T333">11<text:s/></text:span><text:span text:style-name="T334"><text:s/></text:span><text:span text:style-name="T335">=<text:s/></text:span><text:span text:style-name="T336">discuss it within the family</text:span></text:p>
      <text:p text:style-name="P337"><text:span text:style-name="T338"><text:s/></text:span><text:span text:style-name="T339">12<text:s/></text:span><text:span text:style-name="T340"><text:s/>= fear the rea</text:span><text:span text:style-name="T341">ction of the family and neighbo</text:span><text:span text:style-name="T342">r</text:span><text:span text:style-name="T343">s</text:span></text:p>
      <text:p text:style-name="P344"><text:span text:style-name="T345"><text:s/></text:span><text:span text:style-name="T346">13<text:s/></text:span><text:span text:style-name="T347"><text:s/>= feel discouraged and insufficient as a parent</text:span></text:p>
      <text:p text:style-name="P348"><text:span text:style-name="T349"><text:s/></text:span><text:span text:style-name="T350">14<text:s/></text:span><text:span text:style-name="T351"><text:s/>= none of the above<text:s/></text:span></text:p>
      <text:p text:style-name="P352"><text:span text:style-name="T353"><text:s/></text:span><text:span text:style-name="T354">15<text:s/></text:span><text:span text:style-name="T355"><text:s/>= other: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Grande" svg:font-family="Lucida Grande" style:font-family-generic="system" style:font-pitch="variable"/>
    <style:font-face style:name="Comic Sans MS" svg:font-family="Comic Sans MS" style:font-family-generic="script" style:font-pitch="variable" svg:panose-1="3 15 7 2 3 3 2 2 2 4"/>
    <style:font-face style:name="Arial" svg:font-family="Arial" style:font-family-generic="swiss" style:font-pitch="variable" svg:panose-1="2 11 6 4 2 2 2 2 2 4"/>
    <style:font-face style:name="TimesNewRoman" svg:font-family="TimesNewRoman" style:font-family-generic="roman" svg:panose-1="0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fo:text-shadow="non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margin-bottom="0.1388in" fo:line-height="115%"/>
      <style:text-properties fo:font-size="11pt" style:font-size-asian="11pt" style:font-size-complex="11pt" style:language-asian="en" style:country-asian="US" fo:hyphenate="false"/>
    </style:style>
    <style:style style:name="Absatz-Standardschriftart" style:display-name="Absatz-Standardschriftart" style:family="text"/>
    <style:style style:name="KeinLeerraum" style:display-name="Kein Leerraum" style:family="paragraph">
      <style:text-properties fo:font-size="11pt" style:font-size-asian="11pt" style:font-size-complex="11pt" style:language-asian="en" style:country-asian="US" fo:hyphenate="false"/>
    </style:style>
    <style:style style:name="Sprechblasentext" style:display-name="Sprechblasentext" style:family="paragraph" style:parent-style-name="Standard">
      <style:paragraph-properties fo:margin-bottom="0in" fo:line-height="100%"/>
      <style:text-properties style:font-name="Lucida Grande" fo:font-size="9pt" style:font-size-asian="9pt" style:font-size-complex="9pt" fo:hyphenate="false"/>
    </style:style>
    <style:style style:name="SprechblasentextZchn" style:display-name="Sprechblasentext Zchn" style:family="text" style:parent-style-name="Absatz-Standardschriftart">
      <style:text-properties style:font-name="Lucida Grande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7875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2.0 MicrosoftWord</meta:generator>
    <meta:initial-creator>wadi</meta:initial-creator>
    <dc:creator>wadi</dc:creator>
    <meta:creation-date>2015-11-28T15:56:00Z</meta:creation-date>
    <dc:date>2015-11-28T15:56:00Z</dc:date>
    <meta:print-date>2015-11-28T15:55:00Z</meta:print-date>
    <meta:template xlink:href="Normal" xlink:type="simple"/>
    <meta:editing-cycles>2</meta:editing-cycles>
    <meta:editing-duration>PT0S</meta:editing-duration>
    <meta:document-statistic meta:page-count="4" meta:paragraph-count="6" meta:word-count="468" meta:character-count="3412" meta:row-count="24" meta:non-whitespace-character-count="2950"/>
  </office:meta>
</office:document-meta>
</file>