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style style:name="P1" style:parent-style-name="Standard" style:master-page-name="MP0" style:family="paragraph">
      <style:paragraph-properties fo:break-before="page" fo:border-top="none" fo:border-left="none" fo:border-bottom="0.0104in solid #000000" fo:border-right="none" fo:padding-top="0in" fo:padding-left="0in" fo:padding-bottom="0.0138in" fo:padding-right="0in" style:shadow="none" fo:text-align="end"/>
    </style:style>
    <style:style style:name="T2" style:parent-style-name="Absatz-Standardschriftart" style:family="text"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 style:language-complex="fa" style:country-complex="IR"/>
    </style:style>
    <style:style style:name="P3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end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 style:language-complex="fa" style:country-complex="IR"/>
    </style:style>
    <style:style style:name="P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" style:parent-style-name="Standard" style:family="paragraph">
      <style:paragraph-properties fo:text-align="center" fo:margin-bottom="0in"/>
      <style:text-properties fo:font-size="12pt" style:font-size-asian="12pt" style:font-size-complex="12pt" fo:language="en" fo:country="US"/>
    </style:style>
    <style:style style:name="P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" style:parent-style-name="Standard" style:family="paragraph">
      <style:paragraph-properties fo:text-align="end" fo:margin-bottom="0in"/>
    </style:style>
    <style:style style:name="T1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1" style:parent-style-name="Standard" style:family="paragraph">
      <style:paragraph-properties fo:margin-bottom="0in"/>
    </style:style>
    <style:style style:name="T12" style:parent-style-name="Absatz-Standardschriftart" style:family="text">
      <style:text-properties fo:font-size="12pt" style:font-size-asian="12pt" style:font-size-complex="12pt" style:language-asian="de" style:country-asian="DE"/>
    </style:style>
    <style:style style:name="P13" style:parent-style-name="Standard" style:family="paragraph">
      <style:paragraph-properties fo:text-align="center"/>
    </style:style>
    <style:style style:name="T14" style:parent-style-name="Absatz-Standardschriftart" style:family="text">
      <style:text-properties style:font-name="Tahoma" style:font-name-complex="Tahoma" fo:language="en" fo:country="US"/>
    </style:style>
    <style:style style:name="P15" style:parent-style-name="Standard" style:family="paragraph">
      <style:paragraph-properties style:writing-mode="rl-tb" fo:margin-bottom="0in"/>
    </style:style>
    <style:style style:name="T16" style:parent-style-name="Absatz-Standardschriftart" style:family="text">
      <style:text-properties fo:font-size="12pt" style:font-size-asian="12pt" style:font-size-complex="12pt" fo:language="en" fo:country="US"/>
    </style:style>
    <style:style style:name="T17" style:parent-style-name="Absatz-Standardschriftart" style:family="text">
      <style:text-properties fo:font-size="12pt" style:font-size-asian="12pt" style:font-size-complex="12pt" fo:language="en" fo:country="US"/>
    </style:style>
    <style:style style:name="P18" style:parent-style-name="Standard" style:family="paragraph">
      <style:paragraph-properties style:writing-mode="rl-tb" fo:margin-bottom="0in"/>
    </style:style>
    <style:style style:name="T19" style:parent-style-name="Absatz-Standardschriftart" style:family="text">
      <style:text-properties fo:font-size="12pt" style:font-size-asian="12pt" style:font-size-complex="12pt" fo:language="en" fo:country="US"/>
    </style:style>
    <style:style style:name="T20" style:parent-style-name="Absatz-Standardschriftart" style:family="text">
      <style:text-properties fo:font-size="12pt" style:font-size-asian="12pt" style:font-size-complex="12pt" fo:language="en" fo:country="US"/>
    </style:style>
    <style:style style:name="P21" style:parent-style-name="Standard" style:family="paragraph">
      <style:paragraph-properties style:writing-mode="rl-tb" fo:margin-bottom="0in"/>
    </style:style>
    <style:style style:name="T22" style:parent-style-name="Absatz-Standardschriftart" style:family="text">
      <style:text-properties fo:font-size="12pt" style:font-size-asian="12pt" style:font-size-complex="12pt" fo:language="en" fo:country="US"/>
    </style:style>
    <style:style style:name="T23" style:parent-style-name="Absatz-Standardschriftart" style:family="text">
      <style:text-properties fo:font-size="12pt" style:font-size-asian="12pt" style:font-size-complex="12pt" fo:language="en" fo:country="US"/>
    </style:style>
    <style:style style:name="P24" style:parent-style-name="Standard" style:family="paragraph">
      <style:paragraph-properties style:writing-mode="rl-tb" fo:margin-bottom="0in"/>
    </style:style>
    <style:style style:name="T25" style:parent-style-name="Absatz-Standardschriftart" style:family="text">
      <style:text-properties fo:font-size="12pt" style:font-size-asian="12pt" style:font-size-complex="12pt" fo:language="en" fo:country="US"/>
    </style:style>
    <style:style style:name="T26" style:parent-style-name="Absatz-Standardschriftart" style:family="text">
      <style:text-properties fo:font-size="12pt" style:font-size-asian="12pt" style:font-size-complex="12pt" fo:language="en" fo:country="US"/>
    </style:style>
    <style:style style:name="P27" style:parent-style-name="Standard" style:family="paragraph">
      <style:paragraph-properties style:writing-mode="rl-tb" fo:margin-bottom="0in"/>
    </style:style>
    <style:style style:name="T28" style:parent-style-name="Absatz-Standardschriftart" style:family="text">
      <style:text-properties fo:font-size="12pt" style:font-size-asian="12pt" style:font-size-complex="12pt" fo:language="en" fo:country="US"/>
    </style:style>
    <style:style style:name="T29" style:parent-style-name="Absatz-Standardschriftart" style:family="text">
      <style:text-properties fo:font-size="12pt" style:font-size-asian="12pt" style:font-size-complex="12pt" fo:language="en" fo:country="US"/>
    </style:style>
    <style:style style:name="P30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2" style:parent-style-name="Standard" style:family="paragraph">
      <style:paragraph-properties fo:border="0.0069in solid #000000" fo:padding-top="0.0138in" fo:padding-left="0.0555in" fo:padding-bottom="0.0138in" fo:padding-right="0.0555in" style:shadow="none" fo:text-align="end"/>
    </style:style>
    <style:style style:name="T33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34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5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38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3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40" style:parent-style-name="Listenabsatz" style:list-style-name="LFO1" style:family="paragraph">
      <style:paragraph-properties style:writing-mode="rl-tb" fo:margin-bottom="0in"/>
    </style:style>
    <style:style style:name="T41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42" style:parent-style-name="Listenabsatz" style:list-style-name="LFO1" style:family="paragraph">
      <style:paragraph-properties style:writing-mode="rl-tb" fo:margin-bottom="0in"/>
    </style:style>
    <style:style style:name="T43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44" style:parent-style-name="Listenabsatz" style:list-style-name="LFO1" style:family="paragraph">
      <style:paragraph-properties style:writing-mode="rl-tb" fo:margin-bottom="0in"/>
    </style:style>
    <style:style style:name="T45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46" style:parent-style-name="Listenabsatz" style:list-style-name="LFO1" style:family="paragraph">
      <style:paragraph-properties style:writing-mode="rl-tb" fo:margin-bottom="0in"/>
    </style:style>
    <style:style style:name="T47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48" style:parent-style-name="Listenabsatz" style:list-style-name="LFO1" style:family="paragraph">
      <style:paragraph-properties style:writing-mode="rl-tb" fo:margin-bottom="0in"/>
    </style:style>
    <style:style style:name="T49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50" style:parent-style-name="Listenabsatz" style:list-style-name="LFO1" style:family="paragraph">
      <style:paragraph-properties style:writing-mode="rl-tb" fo:margin-bottom="0in"/>
    </style:style>
    <style:style style:name="T51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5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53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54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7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5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59" style:parent-style-name="Listenabsatz" style:list-style-name="LFO2" style:family="paragraph">
      <style:paragraph-properties style:writing-mode="rl-tb" fo:margin-bottom="0in"/>
    </style:style>
    <style:style style:name="T60" style:parent-style-name="Absatz-Standardschriftart" style:family="text">
      <style:text-properties style:font-name="Calibri" style:font-name-complex="Arial" fo:font-size="12pt" style:font-size-asian="12pt" style:font-size-complex="12pt" style:language-asian="de" style:country-asian="DE"/>
    </style:style>
    <style:style style:name="P61" style:parent-style-name="Standard" style:family="paragraph">
      <style:paragraph-properties fo:text-align="center"/>
    </style:style>
    <style:style style:name="T62" style:parent-style-name="Absatz-Standardschriftart" style:family="text">
      <style:text-properties style:font-name="Tahoma" style:font-name-complex="Tahoma" fo:language="en" fo:country="US" style:language-complex="fa" style:country-complex="IR"/>
    </style:style>
    <style:style style:name="T63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64" style:parent-style-name="Listenabsatz" style:list-style-name="LFO2" style:family="paragraph">
      <style:paragraph-properties style:writing-mode="rl-tb" fo:margin-bottom="0in"/>
    </style:style>
    <style:style style:name="T65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66" style:parent-style-name="Listenabsatz" style:list-style-name="LFO2" style:family="paragraph">
      <style:paragraph-properties style:writing-mode="rl-tb" fo:margin-bottom="0in"/>
    </style:style>
    <style:style style:name="T67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68" style:parent-style-name="Listenabsatz" style:list-style-name="LFO2" style:family="paragraph">
      <style:paragraph-properties style:writing-mode="rl-tb" fo:margin-bottom="0in"/>
    </style:style>
    <style:style style:name="T69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70" style:parent-style-name="Listenabsatz" style:list-style-name="LFO2" style:family="paragraph">
      <style:paragraph-properties style:writing-mode="rl-tb" fo:margin-bottom="0in"/>
    </style:style>
    <style:style style:name="T71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72" style:parent-style-name="Listenabsatz" style:list-style-name="LFO2" style:family="paragraph">
      <style:paragraph-properties style:writing-mode="rl-tb" fo:margin-bottom="0in"/>
    </style:style>
    <style:style style:name="T73" style:parent-style-name="Absatz-Standardschriftart" style:family="text"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7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75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7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78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7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80" style:parent-style-name="Listenabsatz" style:list-style-name="LFO3" style:family="paragraph">
      <style:paragraph-properties style:writing-mode="rl-tb" fo:margin-bottom="0in"/>
    </style:style>
    <style:style style:name="T81" style:parent-style-name="Absatz-Standardschriftart" style:family="text">
      <style:text-properties style:font-name="Calibri" style:font-name-complex="Arial" fo:font-size="12pt" style:font-size-asian="12pt" style:font-size-complex="12pt" style:text-underline-type="single" style:text-underline-style="solid" style:text-underline-width="auto" style:text-underline-mode="continuous" style:language-asian="de" style:country-asian="DE"/>
    </style:style>
    <style:style style:name="P82" style:parent-style-name="Standard" style:family="paragraph">
      <style:paragraph-properties fo:text-align="center"/>
    </style:style>
    <style:style style:name="T83" style:parent-style-name="Absatz-Standardschriftart" style:family="text">
      <style:text-properties style:font-name="Tahoma" style:font-name-complex="Tahoma" fo:language="en" fo:country="US"/>
    </style:style>
    <style:style style:name="T84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85" style:parent-style-name="Listenabsatz" style:list-style-name="LFO3" style:family="paragraph">
      <style:paragraph-properties style:writing-mode="rl-tb" fo:margin-bottom="0in"/>
    </style:style>
    <style:style style:name="T86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87" style:parent-style-name="Listenabsatz" style:list-style-name="LFO3" style:family="paragraph">
      <style:paragraph-properties style:writing-mode="rl-tb" fo:margin-bottom="0in"/>
    </style:style>
    <style:style style:name="T88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89" style:parent-style-name="Listenabsatz" style:list-style-name="LFO3" style:family="paragraph">
      <style:paragraph-properties style:writing-mode="rl-tb" fo:margin-bottom="0in"/>
    </style:style>
    <style:style style:name="T9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9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9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 style:language-complex="fa" style:country-complex="IR"/>
    </style:style>
    <style:style style:name="P9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9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 style:language-complex="fa" style:country-complex="IR"/>
    </style:style>
    <style:style style:name="P97" style:parent-style-name="Standard" style:family="paragraph">
      <style:paragraph-properties fo:text-align="end" fo:margin-bottom="0in"/>
    </style:style>
    <style:style style:name="T98" style:parent-style-name="Absatz-Standardschriftart" style:family="text">
      <style:text-properties style:font-name="Calibri" style:font-name-complex="Arial" fo:font-size="12pt" style:font-size-asian="12pt" style:font-size-complex="12pt" style:language-asian="de" style:country-asian="DE"/>
    </style:style>
    <style:style style:name="P99" style:parent-style-name="Standard" style:family="paragraph">
      <style:paragraph-properties fo:text-align="center"/>
    </style:style>
    <style:style style:name="T100" style:parent-style-name="Absatz-Standardschriftart" style:family="text">
      <style:text-properties style:font-name="Tahoma" style:font-name-complex="Tahoma" fo:language="en" fo:country="US"/>
    </style:style>
    <style:style style:name="P10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 style:language-complex="fa" style:country-complex="IR"/>
    </style:style>
    <style:style style:name="P108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 style:language-complex="fa" style:country-complex="IR"/>
    </style:style>
    <style:style style:name="P109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10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1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1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15" style:parent-style-name="Standard" style:family="paragraph">
      <style:paragraph-properties fo:text-align="end" fo:margin-bottom="0in"/>
    </style:style>
    <style:style style:name="T116" style:parent-style-name="Absatz-Standardschriftart" style:family="text">
      <style:text-properties style:font-name="Calibri" style:font-name-complex="Arial" fo:font-size="12pt" style:font-size-asian="12pt" style:font-size-complex="12pt" style:language-asian="de" style:country-asian="DE"/>
    </style:style>
    <style:style style:name="P117" style:parent-style-name="Standard" style:family="paragraph">
      <style:paragraph-properties fo:text-align="center"/>
    </style:style>
    <style:style style:name="T118" style:parent-style-name="Absatz-Standardschriftart" style:family="text">
      <style:text-properties style:font-name="Tahoma" style:font-name-complex="Tahoma" fo:language="en" fo:country="US"/>
    </style:style>
    <style:style style:name="T119" style:parent-style-name="Absatz-Standardschriftart" style:family="text">
      <style:text-properties style:font-name="Tahoma" style:font-name-complex="Tahoma" fo:language="en" fo:country="US"/>
    </style:style>
    <style:style style:name="T12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2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2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2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29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3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3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0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4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49" style:parent-style-name="Standard" style:family="paragraph">
      <style:paragraph-properties fo:text-align="end" fo:margin-bottom="0in"/>
    </style:style>
    <style:style style:name="T15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51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52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53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5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5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5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5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5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5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6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7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6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6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70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7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7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73" style:parent-style-name="Standard" style:family="paragraph">
      <style:paragraph-properties fo:text-align="end" fo:margin-bottom="0in"/>
    </style:style>
    <style:style style:name="T174" style:parent-style-name="Absatz-Standardschriftart" style:family="text">
      <style:text-properties style:font-name="Calibri" style:font-name-complex="Arial" fo:font-size="12pt" style:font-size-asian="12pt" style:font-size-complex="12pt" style:language-asian="de" style:country-asian="DE"/>
    </style:style>
    <style:style style:name="P175" style:parent-style-name="Standard" style:family="paragraph">
      <style:paragraph-properties fo:text-align="center"/>
    </style:style>
    <style:style style:name="T176" style:parent-style-name="Absatz-Standardschriftart" style:family="text">
      <style:text-properties style:font-name="Tahoma" style:font-name-complex="Tahoma" fo:language="en" fo:country="US" style:language-complex="fa" style:country-complex="IR"/>
    </style:style>
    <style:style style:name="T177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7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7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85" style:parent-style-name="Standard" style:family="paragraph">
      <style:paragraph-properties fo:text-align="end" fo:margin-bottom="0in"/>
    </style:style>
    <style:style style:name="T186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87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188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189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90" style:parent-style-name="Standard" style:family="paragraph">
      <style:paragraph-properties fo:text-align="end" fo:margin-bottom="0in"/>
    </style:style>
    <style:style style:name="T191" style:parent-style-name="Absatz-Standardschriftart" style:family="text">
      <style:text-properties style:font-name="Calibri" style:font-name-complex="Arial" fo:font-size="12pt" style:font-size-asian="12pt" style:font-size-complex="12pt" style:language-asian="de" style:country-asian="DE"/>
    </style:style>
    <style:style style:name="P192" style:parent-style-name="Standard" style:family="paragraph">
      <style:paragraph-properties fo:text-align="center"/>
    </style:style>
    <style:style style:name="T193" style:parent-style-name="Absatz-Standardschriftart" style:family="text">
      <style:text-properties style:font-name="Tahoma" style:font-name-complex="Tahoma" fo:language="en" fo:country="US" style:language-complex="fa" style:country-complex="IR"/>
    </style:style>
    <style:style style:name="T194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19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9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19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9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19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6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207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09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0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1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4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5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1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19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2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2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2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23" style:parent-style-name="Standard" style:family="paragraph">
      <style:paragraph-properties fo:text-align="end" fo:margin-bottom="0in"/>
    </style:style>
    <style:style style:name="T224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25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226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27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28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29" style:parent-style-name="Standard" style:family="paragraph">
      <style:paragraph-properties fo:text-align="end" fo:margin-bottom="0in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30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31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32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33" style:parent-style-name="Standard" style:family="paragraph">
      <style:paragraph-properties fo:text-align="end" fo:margin-bottom="0in"/>
      <style:text-properties style:font-name="Tahoma" style:font-name-complex="Tahoma" fo:font-size="12pt" style:font-size-asian="12pt" style:font-size-complex="12pt" fo:language="en" fo:country="US"/>
    </style:style>
    <style:style style:name="P234" style:parent-style-name="Standard" style:family="paragraph">
      <style:paragraph-properties fo:text-align="end" fo:margin-bottom="0in"/>
    </style:style>
    <style:style style:name="T235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36" style:parent-style-name="Standard" style:family="paragraph">
      <style:paragraph-properties fo:text-align="end" fo:margin-bottom="0in"/>
      <style:text-properties fo:font-size="12pt" style:font-size-asian="12pt" style:font-size-complex="12pt" fo:language="en" fo:country="US"/>
    </style:style>
    <style:style style:name="P237" style:parent-style-name="Standard" style:family="paragraph">
      <style:paragraph-properties fo:border="0.0069in solid #000000" fo:padding="0.0138in" style:shadow="none" fo:text-align="center" fo:margin-bottom="0in" fo:background-color="#D9D9D9"/>
    </style:style>
    <style:style style:name="T238" style:parent-style-name="Absatz-Standardschriftart" style:family="text"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39" style:parent-style-name="Standard" style:family="paragraph">
      <style:paragraph-properties fo:border="0.0069in solid #000000" fo:padding="0.0138in" style:shadow="none" fo:text-align="end" fo:margin-bottom="0in" fo:background-color="#FFFFFF"/>
      <style:text-properties fo:font-size="12pt" style:font-size-asian="12pt" style:font-size-complex="12pt" fo:language="en" fo:country="US"/>
    </style:style>
    <style:style style:name="P24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41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242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T243" style:parent-style-name="Absatz-Standardschriftart" style:family="text">
      <style:text-properties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4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4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4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4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49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5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51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52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253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54" style:parent-style-name="Standard" style:family="paragraph">
      <style:paragraph-properties fo:border="0.0069in solid #000000" fo:padding="0.0138in" style:shadow="none" fo:text-align="end" fo:margin-bottom="0in" fo:background-color="#FFFFFF"/>
      <style:text-properties fo:font-size="12pt" style:font-size-asian="12pt" style:font-size-complex="12pt" fo:language="en" fo:country="US"/>
    </style:style>
    <style:style style:name="P25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5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5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5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59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1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4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265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6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67" style:parent-style-name="Standard" style:family="paragraph">
      <style:paragraph-properties fo:border="0.0069in solid #000000" fo:padding="0.0138in" style:shadow="none" fo:text-align="end" fo:margin-bottom="0in" fo:background-color="#FFFFFF"/>
      <style:text-properties fo:font-size="12pt" style:font-size-asian="12pt" style:font-size-complex="12pt" fo:language="en" fo:country="US"/>
    </style:style>
    <style:style style:name="P26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69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27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71" style:parent-style-name="Standard" style:family="paragraph">
      <style:paragraph-properties fo:border="0.0069in solid #000000" fo:padding="0.0138in" style:shadow="none" fo:text-align="end" fo:margin-bottom="0in" fo:background-color="#FFFFFF"/>
      <style:text-properties fo:font-size="12pt" style:font-size-asian="12pt" style:font-size-complex="12pt" fo:language="en" fo:country="US"/>
    </style:style>
    <style:style style:name="P27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7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4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79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28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281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28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8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84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8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28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8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8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89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1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4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9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299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301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fo:language="en" fo:country="US"/>
    </style:style>
    <style:style style:name="P30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4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09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0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1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2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13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4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5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6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7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8" style:parent-style-name="Standard" style:family="paragraph">
      <style:paragraph-properties fo:border="0.0069in solid #000000" fo:padding="0.0138in" style:shadow="none" fo:text-align="end" fo:margin-bottom="0in" fo:background-color="#FFFFFF"/>
      <style:text-properties style:font-name="Tahoma" style:font-name-complex="Tahoma" fo:font-size="12pt" style:font-size-asian="12pt" style:font-size-complex="12pt" fo:language="en" fo:country="US"/>
    </style:style>
    <style:style style:name="P319" style:parent-style-name="Standard" style:family="paragraph">
      <style:paragraph-properties fo:border="0.0069in solid #000000" fo:padding="0.0138in" style:shadow="none" fo:text-align="end" fo:margin-bottom="0in" fo:background-color="#FFFFFF"/>
    </style:style>
    <style:style style:name="T320" style:parent-style-name="Absatz-Standardschriftart" style:family="text">
      <style:text-properties style:font-name="Tahoma" style:font-name-complex="Tahoma" fo:font-size="12pt" style:font-size-asian="12pt" style:font-size-complex="12pt" fo:language="en" fo:country="US"/>
    </style:style>
    <style:style style:name="P321" style:parent-style-name="Standard" style:family="paragraph">
      <style:paragraph-properties fo:border="0.0069in solid #000000" fo:padding="0.0138in" style:shadow="none" fo:margin-bottom="0in"/>
      <style:text-properties fo:font-size="12pt" style:font-size-asian="12pt" style:font-size-complex="12pt" fo:language="en" fo:country="US"/>
    </style:style>
    <style:style style:name="P322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323" style:parent-style-name="Standard" style:family="paragraph">
      <style:paragraph-properties fo:border="0.0069in solid #000000" fo:padding="0.0138in" style:shadow="none" fo:margin-bottom="0in" fo:background-color="#FFFFFF"/>
      <style:text-properties fo:font-size="12pt" style:font-size-asian="12pt" style:font-size-complex="12pt" fo:language="en" fo:country="US"/>
    </style:style>
    <style:style style:name="P324" style:parent-style-name="Standard" style:family="paragraph">
      <style:paragraph-properties fo:margin-bottom="0in"/>
      <style:text-properties fo:font-size="12pt" style:font-size-asian="12pt" style:font-size-complex="12pt" fo:language="en" fo:country="US"/>
    </style:style>
    <style:style style:name="P325" style:parent-style-name="Standard" style:family="paragraph">
      <style:text-properties fo:font-size="12pt" style:font-size-asian="12pt" style:font-size-complex="12pt" fo:language="en" fo:country="US"/>
    </style:style>
    <style:style style:family="graphic" style:name="a6" style:parent-style-name="Graphics">
      <style:graphic-properties fo:min-width="0.99444in" fo:min-height="1.869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min-width="0.96528in" fo:min-height="2.00972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56319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min-width="0.97778in" fo:min-height="2.06736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61944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min-width="0.81528in" fo:min-height="2.24444in" fo:wrap-option="wrap" fo:border="0.01042in solid #000000" fo:padding-top="0.05in" fo:padding-bottom="0.05in" fo:padding-left="0.1in" fo:padding-right="0.1in" fo:background-color="#ffffff" draw:textarea-vertical-align="top" style:wrap="parallel" style:wrap-contour="true" style:wrap-contour-mode="outsid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74514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2">نمونه پرسشنامه</text:span></text:p>
      <text:p text:style-name="P3"/>
      <text:p text:style-name="P4">شماره</text:p>
      <text:p text:style-name="P5">شماره پسشنامه</text:p>
      <text:p text:style-name="P6"/>
      <text:p text:style-name="P7">___</text:p>
      <text:p text:style-name="P8">مکان</text:p>
      <text:p text:style-name="P9"><text:span text:style-name="T10">نام مکان‌ مصاحبه:</text:span></text:p>
      <text:p text:style-name="P11"><text:span text:style-name="T12"><draw:frame draw:z-index="251663360" draw:id="id0" draw:style-name="a0" draw:name="Text Box 5" text:anchor-type="paragraph" svg:x="2.57847in" svg:y="0.22778in" svg:width="2.00972in" svg:height="0.96528in" style:rel-width="scale" style:rel-height="scale"><draw:text-box draw:chain-next-name="Text Box 5"><text:p text:style-name="P13"><text:span text:style-name="T14">نام مکان‌ها را به ترتیب اینجا بنویسید. اگر فکر می‌کنید نیازی به آن ندارید این قسمت را حذف کنید</text:span></text:p></draw:text-box><svg:desc/></draw:frame></text:span></text:p>
      <text:p text:style-name="P15"><text:span text:style-name="T16"><text:s/>1</text:span><text:span text:style-name="T17"><text:s/></text:span></text:p>
      <text:p text:style-name="P18"><text:span text:style-name="T19"><text:s/>2</text:span><text:span text:style-name="T20"><text:s/></text:span></text:p>
      <text:p text:style-name="P21"><text:span text:style-name="T22"><text:s/>3</text:span><text:span text:style-name="T23"><text:s/></text:span></text:p>
      <text:p text:style-name="P24"><text:span text:style-name="T25"><text:s/>4</text:span><text:span text:style-name="T26"><text:s/></text:span></text:p>
      <text:p text:style-name="P27"><text:span text:style-name="T28"><text:s/>5</text:span><text:span text:style-name="T29"><text:s/></text:span></text:p>
      <text:p text:style-name="P30"/>
      <text:p text:style-name="P31"/>
      <text:p text:style-name="P32"><text:span text:style-name="T33">سوالات</text:span></text:p>
      <text:p text:style-name="P34"/>
      <text:p text:style-name="P35">تولد</text:p>
      <text:p text:style-name="P36">سوال اول</text:p>
      <text:p text:style-name="P37"/>
      <text:p text:style-name="P38">چند سال دارید؟</text:p>
      <text:p text:style-name="P39"/>
      <text:list text:style-name="LFO1" text:continue-numbering="true">
        <text:list-item>
          <text:p text:style-name="P40"><text:span text:style-name="T41">نوجوان</text:span></text:p>
        </text:list-item>
        <text:list-item>
          <text:p text:style-name="P42"><text:span text:style-name="T43">دهه بیست</text:span></text:p>
        </text:list-item>
        <text:list-item>
          <text:p text:style-name="P44"><text:span text:style-name="T45">دهه سی</text:span></text:p>
        </text:list-item>
        <text:list-item>
          <text:p text:style-name="P46"><text:span text:style-name="T47">دهه چهل</text:span></text:p>
        </text:list-item>
        <text:list-item>
          <text:p text:style-name="P48"><text:span text:style-name="T49">دهه پنجاه</text:span></text:p>
        </text:list-item>
        <text:list-item>
          <text:p text:style-name="P50"><text:span text:style-name="T51">بالای شصت سال</text:span></text:p>
        </text:list-item>
      </text:list>
      <text:p text:style-name="P52"><text:tab/><text:tab/></text:p>
      <text:p text:style-name="P53"/>
      <text:p text:style-name="P54">مذهب</text:p>
      <text:p text:style-name="P55">سوال 2</text:p>
      <text:p text:style-name="P56"/>
      <text:p text:style-name="P57">مذهب شما:</text:p>
      <text:p text:style-name="P58"/>
      <text:list text:style-name="LFO2" text:continue-numbering="true">
        <text:list-item>
          <text:p text:style-name="P59"><text:span text:style-name="T60"><draw:frame draw:z-index="251660288" draw:id="id1" draw:style-name="a1" draw:name="Textfeld 2" text:anchor-type="paragraph" svg:x="1.53958in" svg:y="0.06181in" svg:width="1.84514in" svg:height="0.56319in" style:rel-width="scale" style:rel-height="scale"><draw:text-box draw:chain-next-name="Textfeld 2"><text:p text:style-name="P61"><text:span text:style-name="T62">مذاهبی که در جامعه شما وجود دارد به ترتیب بنویسید</text:span></text:p></draw:text-box><svg:desc/></draw:frame></text:span><text:span text:style-name="T63">اسلام (سنی)</text:span></text:p>
        </text:list-item>
        <text:list-item>
          <text:p text:style-name="P64"><text:span text:style-name="T65">اسلام (شیعه)</text:span></text:p>
        </text:list-item>
        <text:list-item>
          <text:p text:style-name="P66"><text:span text:style-name="T67">هندو</text:span></text:p>
        </text:list-item>
        <text:list-item>
          <text:p text:style-name="P68"><text:span text:style-name="T69">ایزدی</text:span></text:p>
        </text:list-item>
        <text:list-item>
          <text:p text:style-name="P70"><text:span text:style-name="T71">مسیحی</text:span></text:p>
        </text:list-item>
        <text:list-item>
          <text:p text:style-name="P72"><text:span text:style-name="T73">سایر مذاهب</text:span></text:p>
        </text:list-item>
      </text:list>
      <text:p text:style-name="P74"/>
      <text:soft-page-break/>
      <text:p text:style-name="P75">قومیت</text:p>
      <text:p text:style-name="P76">سوال 3</text:p>
      <text:p text:style-name="P77"/>
      <text:p text:style-name="P78">قومیت شما:</text:p>
      <text:p text:style-name="P79"/>
      <text:list text:style-name="LFO3" text:continue-numbering="true">
        <text:list-item>
          <text:p text:style-name="P80"><text:span text:style-name="T81"><draw:frame draw:z-index="251658240" draw:id="id2" draw:style-name="a2" draw:name="Text Box 3" text:anchor-type="paragraph" svg:x="1.28125in" svg:y="0.05556in" svg:width="2.06736in" svg:height="0.97778in" style:rel-width="scale" style:rel-height="scale"><draw:text-box draw:chain-next-name="Text Box 3"><text:p text:style-name="P82"><text:span text:style-name="T83">گروه‌های قومیتی که در جامعه شما وجود دارند اینجا بنویسید، درباره ریشه جغرافیایی سوال کنید</text:span></text:p></draw:text-box><svg:desc/></draw:frame></text:span><text:span text:style-name="T84">کرد</text:span></text:p>
        </text:list-item>
        <text:list-item>
          <text:p text:style-name="P85"><text:span text:style-name="T86">عرب</text:span></text:p>
        </text:list-item>
        <text:list-item>
          <text:p text:style-name="P87"><text:span text:style-name="T88">ترکمن</text:span></text:p>
        </text:list-item>
        <text:list-item>
          <text:p text:style-name="P89"><text:span text:style-name="T90">سایر قومیت‌ها</text:span></text:p>
        </text:list-item>
      </text:list>
      <text:p text:style-name="P91"/>
      <text:p text:style-name="P92"/>
      <text:p text:style-name="P93">مهاجرت</text:p>
      <text:p text:style-name="P94">سوال 3.1</text:p>
      <text:p text:style-name="P95"/>
      <text:p text:style-name="P96">اصلیت خانواده شما از کجاست؟</text:p>
      <text:p text:style-name="P97"><text:span text:style-name="T98"><draw:frame draw:z-index="251667456" draw:id="id3" draw:style-name="a3" draw:name="Text Box 19" text:anchor-type="paragraph" svg:x="-0.19792in" svg:y="0.00486in" svg:width="2.24444in" svg:height="1.61944in" style:rel-width="scale" style:rel-height="scale"><draw:text-box draw:chain-next-name="Text Box 19"><text:p text:style-name="P99"><text:span text:style-name="T100">درصورتی به این سوال نیاز دارید که پیمایش را در شهر انجام می‌دهید - معمولا در روستاها جمعیت اندکی وجود دارند که اهل آن روستا نیستند. مناطق مورد نظر خود را جایگزین این گزینه‌ها کنید.</text:span></text:p></draw:text-box><svg:desc/></draw:frame></text:span></text:p>
      <text:p text:style-name="P101">1. کوهستان غربی</text:p>
      <text:p text:style-name="P102">2. کوهستان شرقی</text:p>
      <text:p text:style-name="P103">3. دشت شمالی</text:p>
      <text:p text:style-name="P104">4. شهر الف</text:p>
      <text:p text:style-name="P105">5. شهر ب</text:p>
      <text:p text:style-name="P106">6. شهر ج</text:p>
      <text:p text:style-name="P107">7. سایر</text:p>
      <text:p text:style-name="P108"/>
      <text:p text:style-name="P109"/>
      <text:p text:style-name="P110">روستا/شهر</text:p>
      <text:p text:style-name="P111">سوال 3.2</text:p>
      <text:p text:style-name="P112"/>
      <text:p text:style-name="P113">خانواده شما به کجا تعلق دارند؟</text:p>
      <text:p text:style-name="P114"/>
      <text:p text:style-name="P115"><text:span text:style-name="T116"><draw:frame draw:z-index="251669504" draw:id="id4" draw:style-name="a4" draw:name="Text Box 20" text:anchor-type="paragraph" svg:x="-0.01042in" svg:y="0.07917in" svg:width="2.24444in" svg:height="0.81528in" style:rel-width="scale" style:rel-height="scale"><draw:text-box draw:chain-next-name="Text Box 20"><text:p text:style-name="P117"><text:span text:style-name="T118">درصورتی به این سوال نیاز دارید که پیمایش را در شهر انجام می‌دهید</text:span><text:span text:style-name="T119">.</text:span></text:p></draw:text-box><svg:desc/></draw:frame></text:span><text:span text:style-name="T120">1. روستا</text:span></text:p>
      <text:p text:style-name="P121">2. شهرستان</text:p>
      <text:p text:style-name="P122">3. شهر</text:p>
      <text:p text:style-name="P123">4. کلان‌شهر</text:p>
      <text:p text:style-name="P124"/>
      <text:p text:style-name="P125"/>
      <text:p text:style-name="P126">وضعیت تاهل</text:p>
      <text:p text:style-name="P127">سوال 4</text:p>
      <text:p text:style-name="P128"/>
      <text:p text:style-name="P129">وضعیت تاهل شما:</text:p>
      <text:p text:style-name="P130"/>
      <text:p text:style-name="P131">1. مجرد</text:p>
      <text:p text:style-name="P132">2. نامزد</text:p>
      <text:p text:style-name="P133">3. متاهل (تک همسر)</text:p>
      <text:p text:style-name="P134">4. متاهل (همسر دوم)</text:p>
      <text:soft-page-break/>
      <text:p text:style-name="P135">5. مطلقه</text:p>
      <text:p text:style-name="P136">6. بیوه</text:p>
      <text:p text:style-name="P137">7. ازدواج مجدد</text:p>
      <text:p text:style-name="P138"/>
      <text:p text:style-name="P139"/>
      <text:p text:style-name="P140">تحصیلات</text:p>
      <text:p text:style-name="P141">سوال 5</text:p>
      <text:p text:style-name="P142"/>
      <text:p text:style-name="P143">میزان تحصیلات:</text:p>
      <text:p text:style-name="P144"/>
      <text:p text:style-name="P145">1. بی‌سواد</text:p>
      <text:p text:style-name="P146">2. ابتدایی</text:p>
      <text:p text:style-name="P147">3. متوسطه</text:p>
      <text:p text:style-name="P148">4. دانشجو</text:p>
      <text:p text:style-name="P149"><text:span text:style-name="T150">5. دارای مدرک دانشگاهی</text:span></text:p>
      <text:p text:style-name="P151"/>
      <text:p text:style-name="P152"/>
      <text:p text:style-name="P153">تحصیلات پدر</text:p>
      <text:p text:style-name="P154">سوال 6</text:p>
      <text:p text:style-name="P155"/>
      <text:p text:style-name="P156">سطح تحصیلات پدر:</text:p>
      <text:p text:style-name="P157"/>
      <text:p text:style-name="P158">1. بی‌سواد</text:p>
      <text:p text:style-name="P159">2. خواندن و نوشتن</text:p>
      <text:p text:style-name="P160">3. ابتدایی</text:p>
      <text:p text:style-name="P161">4. متوسطه</text:p>
      <text:p text:style-name="P162">5. دارای مدرک دانشگاهی</text:p>
      <text:p text:style-name="P163">6. سایر</text:p>
      <text:p text:style-name="P164">7. نمی‌دانم / پدر ندارم</text:p>
      <text:p text:style-name="P165"/>
      <text:p text:style-name="P166"/>
      <text:p text:style-name="P167">شغل پدر</text:p>
      <text:p text:style-name="P168">سوال 7</text:p>
      <text:p text:style-name="P169"/>
      <text:p text:style-name="P170">شغل پدر:<text:s/></text:p>
      <text:p text:style-name="P171"/>
      <text:p text:style-name="P172">1. کارمند دولت / اداری</text:p>
      <text:p text:style-name="P173"><text:span text:style-name="T174"><draw:frame draw:z-index="251662336" draw:id="id5" draw:style-name="a5" draw:name="Text Box 4" text:anchor-type="paragraph" svg:x="0.22986in" svg:y="0.00139in" svg:width="1.84514in" svg:height="0.74514in" style:rel-width="scale" style:rel-height="scale"><draw:text-box draw:chain-next-name="Text Box 4"><text:p text:style-name="P175"><text:span text:style-name="T176">این گزینه‌ها را با توجه به زمینه منطقه مورد نظر خود جایگزین کنید</text:span></text:p></draw:text-box><svg:desc/></draw:frame></text:span><text:span text:style-name="T177">2. کارمند بخش سلامت</text:span></text:p>
      <text:p text:style-name="P178">3. معلم</text:p>
      <text:p text:style-name="P179">4. تاجر</text:p>
      <text:p text:style-name="P180">5. صنعت‌گر</text:p>
      <text:p text:style-name="P181">6. کشاورز</text:p>
      <text:p text:style-name="P182">7. سرباز</text:p>
      <text:p text:style-name="P183">8. بی‌کار</text:p>
      <text:p text:style-name="P184">9. سایر</text:p>
      <text:soft-page-break/>
      <text:p text:style-name="P185"><text:span text:style-name="T186">10. نمی‌دانم / پدر ندارم</text:span></text:p>
      <text:p text:style-name="P187"/>
      <text:p text:style-name="P188"/>
      <text:p text:style-name="P189">تحصیلات مادر</text:p>
      <text:p text:style-name="P190"><text:span text:style-name="T191"><draw:frame draw:z-index="251666432" draw:id="id6" draw:style-name="a6" draw:name="Text Box 15" text:anchor-type="paragraph" svg:x="-0.10417in" svg:y="0.10347in" svg:width="1.86944in" svg:height="0.99444in" style:rel-width="scale" style:rel-height="scale"><draw:text-box draw:chain-next-name="Text Box 15"><text:p text:style-name="P192"><text:span text:style-name="T193">این قسمت را در صورتی استفاده کنید که تحصیلات مادر تاثیر کلیدی در نتایج شما دارد</text:span></text:p></draw:text-box><svg:desc/></draw:frame></text:span><text:span text:style-name="T194">سوال 8</text:span></text:p>
      <text:p text:style-name="P195"/>
      <text:p text:style-name="P196">سطح تحصیلات مادر:</text:p>
      <text:p text:style-name="P197"/>
      <text:p text:style-name="P198">1. بی‌سواد</text:p>
      <text:p text:style-name="P199">2. خواندن و نوشتن</text:p>
      <text:p text:style-name="P200">3. ابتدایی</text:p>
      <text:p text:style-name="P201">4. متوسطه</text:p>
      <text:p text:style-name="P202">5. دارای مدرک دانشگاهی</text:p>
      <text:p text:style-name="P203">6. سایر</text:p>
      <text:p text:style-name="P204">7. نمی‌دانم / مادر ندارم</text:p>
      <text:p text:style-name="P205"/>
      <text:p text:style-name="P206"/>
      <text:p text:style-name="P207">دختر</text:p>
      <text:p text:style-name="P208">سوال 9</text:p>
      <text:p text:style-name="P209"/>
      <text:p text:style-name="P210">آیا دختر/دخترانی دارید؟</text:p>
      <text:p text:style-name="P211"/>
      <text:p text:style-name="P212">1. بله</text:p>
      <text:p text:style-name="P213">2. خیر</text:p>
      <text:p text:style-name="P214"/>
      <text:p text:style-name="P215"/>
      <text:p text:style-name="P216">ناقص‌سازی جنسی زنان</text:p>
      <text:p text:style-name="P217">سوال 10</text:p>
      <text:p text:style-name="P218"/>
      <text:p text:style-name="P219">آیا ختنه شده‌اید:</text:p>
      <text:p text:style-name="P220"/>
      <text:p text:style-name="P221">1. بله</text:p>
      <text:p text:style-name="P222">2. خیر</text:p>
      <text:p text:style-name="P223"><text:span text:style-name="T224">3. نمی‌دانم</text:span></text:p>
      <text:p text:style-name="P225"/>
      <text:p text:style-name="P226">ناقص‌سازی جنسی<text:s/>دختران</text:p>
      <text:p text:style-name="P227">سوال 11</text:p>
      <text:p text:style-name="P228"/>
      <text:p text:style-name="P229">اگر فرزندان دختر دارید آیا ختنه شده یا قرار است ختنه شود؟<text:s/></text:p>
      <text:p text:style-name="P230"/>
      <text:p text:style-name="P231">1. بله</text:p>
      <text:p text:style-name="P232">2. خیر</text:p>
      <text:p text:style-name="P233">3. تنها دختر بزرگم</text:p>
      <text:p text:style-name="P234"><text:span text:style-name="T235">4. سایر</text:span></text:p>
      <text:p text:style-name="P236"/>
      <text:soft-page-break/>
      <text:p text:style-name="P237"><text:span text:style-name="T238">ناقص‌سازی جنسی زنان/دختران: بله / تنها دختر بزرگم</text:span></text:p>
      <text:p text:style-name="P239"/>
      <text:p text:style-name="P240">ناقص‌سازی جنسی زنان - سن</text:p>
      <text:p text:style-name="P241"><text:span text:style-name="T242">سوال</text:span><text:span text:style-name="T243"><text:s/></text:span><text:span text:style-name="T244">12</text:span></text:p>
      <text:p text:style-name="P245"/>
      <text:p text:style-name="P246">در چه سنی ختنه شده‌اید؟</text:p>
      <text:p text:style-name="P247">1. 0 تا 2 سالگی (نوزادی)</text:p>
      <text:p text:style-name="P248">2. 3 تا 7 سالگی</text:p>
      <text:p text:style-name="P249">3. 8 تا 14 سالگی</text:p>
      <text:p text:style-name="P250">4. 15 تا 18 سالگی</text:p>
      <text:p text:style-name="P251">5. بزرگسالی</text:p>
      <text:p text:style-name="P252"><text:span text:style-name="T253">6. نمی‌دانم<text:s/></text:span></text:p>
      <text:p text:style-name="P254"/>
      <text:p text:style-name="P255">ناقص‌سازی جنسی<text:s/>دختران<text:s/>- سن</text:p>
      <text:p text:style-name="P256">سوال 13</text:p>
      <text:p text:style-name="P257"/>
      <text:p text:style-name="P258">دختر شما در چه سنی ختنه شده است؟</text:p>
      <text:p text:style-name="P259">1. 0 تا 2 سالگی (نوزادی)</text:p>
      <text:p text:style-name="P260">2. 3 تا 7 سالگی</text:p>
      <text:p text:style-name="P261">3. 8 تا 14 سالگی</text:p>
      <text:p text:style-name="P262">4. 15 تا 18 سالگی</text:p>
      <text:p text:style-name="P263">5. بزرگسالی</text:p>
      <text:p text:style-name="P264"><text:span text:style-name="T265">6. نمی‌دانم<text:s/></text:span></text:p>
      <text:p text:style-name="P266"/>
      <text:p text:style-name="P267"/>
      <text:p text:style-name="P268">ناقص‌سازی جنسی زنان - چرا</text:p>
      <text:p text:style-name="P269"><text:span text:style-name="T270">سوال 14</text:span></text:p>
      <text:p text:style-name="P271"/>
      <text:p text:style-name="P272">به نظر شما چرا ختنه زنان در جامعه شما انجام می‌شود؟</text:p>
      <text:p text:style-name="P273"/>
      <text:p text:style-name="P274">1.<text:s/>سنت / فرهنگ</text:p>
      <text:p text:style-name="P275">2. عقیده مذهبی</text:p>
      <text:p text:style-name="P276">3. نشانه عفت و پاکدامنی دختر است</text:p>
      <text:p text:style-name="P277">4. بهداشت / سلامت</text:p>
      <text:p text:style-name="P278">5. نمی‌دانم</text:p>
      <text:p text:style-name="P279"><text:span text:style-name="T280">6. سایر</text:span></text:p>
      <text:p text:style-name="P281"/>
      <text:p text:style-name="P282">ناقص‌سازی جنسی زنان - چه کسی</text:p>
      <text:p text:style-name="P283">سوال 15</text:p>
      <text:p text:style-name="P284"/>
      <text:p text:style-name="P285">چه کسی شما را ختنه کرد؟</text:p>
      <text:p text:style-name="P286"/>
      <text:p text:style-name="P287">1. مادر</text:p>
      <text:p text:style-name="P288">2. مادربزرگ</text:p>
      <text:p text:style-name="P289">3. زنان فامیل</text:p>
      <text:soft-page-break/>
      <text:p text:style-name="P290">4. همسایه</text:p>
      <text:p text:style-name="P291">5. پرستار</text:p>
      <text:p text:style-name="P292">6. ماما</text:p>
      <text:p text:style-name="P293">7. دکتر</text:p>
      <text:p text:style-name="P294">8. سایر</text:p>
      <text:p text:style-name="P295">9. نمی‌دانم<text:s/></text:p>
      <text:p text:style-name="P296"/>
      <text:p text:style-name="P297">ناقص‌سازی جنسی<text:s/>دختران<text:s/>- چه کسی</text:p>
      <text:p text:style-name="P298">سوال 16</text:p>
      <text:p text:style-name="P299"/>
      <text:p text:style-name="P300">چه کسی دختر شما را ختنه کرد یا ختنه خواهد کرد؟</text:p>
      <text:p text:style-name="P301"/>
      <text:p text:style-name="P302">1. مادر</text:p>
      <text:p text:style-name="P303">2. مادربزرگ</text:p>
      <text:p text:style-name="P304">3. زنان فامیل</text:p>
      <text:p text:style-name="P305">4. همسایه</text:p>
      <text:p text:style-name="P306">5. پرستار</text:p>
      <text:p text:style-name="P307">6. ماما</text:p>
      <text:p text:style-name="P308">7. دکتر</text:p>
      <text:p text:style-name="P309">8. سایر</text:p>
      <text:p text:style-name="P310"/>
      <text:p text:style-name="P311"/>
      <text:p text:style-name="P312">ناقص‌سازی جنسی زنان -<text:s/>ادامه</text:p>
      <text:p text:style-name="P313">سوال 17</text:p>
      <text:p text:style-name="P314"/>
      <text:p text:style-name="P315">به نظر شما ختنه باید در جامعه شما ادامه داشته باشد؟</text:p>
      <text:p text:style-name="P316"/>
      <text:p text:style-name="P317">1. بله</text:p>
      <text:p text:style-name="P318">2. خیر</text:p>
      <text:p text:style-name="P319"><text:span text:style-name="T320">3. نمی‌دانم</text:span></text:p>
      <text:p text:style-name="P321"/>
      <text:p text:style-name="P322"/>
      <text:p text:style-name="P323"/>
      <text:p text:style-name="P324"/>
      <text:p text:style-name="P3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Listenabsatz" style:display-name="Listenabsatz" style:family="paragraph" style:parent-style-name="Standard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2-28T13:18:00Z</meta:creation-date>
    <dc:date>2015-12-28T13:18:00Z</dc:date>
    <meta:template xlink:href="Normal" xlink:type="simple"/>
    <meta:editing-cycles>2</meta:editing-cycles>
    <meta:editing-duration>PT0S</meta:editing-duration>
    <meta:document-statistic meta:page-count="6" meta:paragraph-count="5" meta:word-count="343" meta:character-count="2502" meta:row-count="18" meta:non-whitespace-character-count="2164"/>
  </office:meta>
</office:document-meta>
</file>