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Absatz-Standardschriftart" style:family="text">
      <style:text-properties style:font-name="Tahoma" style:font-name-complex="Tahoma" fo:font-weight="bold" style:font-weight-asian="bold" style:text-underline-type="single" style:text-underline-style="solid" style:text-underline-width="auto" style:text-underline-mode="continuous" fo:language="en" fo:country="US"/>
    </style:style>
    <style:style style:name="P3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style:font-name="Calibri" fo:language="en" fo:country="US"/>
    </style:style>
    <style:style style:name="P4" style:parent-style-name="Standard" style:family="paragraph">
      <style:paragraph-properties fo:border="0.0069in solid #000000" fo:padding-top="0.0138in" fo:padding-left="0.0555in" fo:padding-bottom="0.0138in" fo:padding-right="0.0555in" style:shadow="none" fo:text-align="end"/>
    </style:style>
    <style:style style:name="T5" style:parent-style-name="Absatz-Standardschriftart" style:family="text">
      <style:text-properties style:font-name="Tahoma" style:font-name-complex="Tahoma" fo:language="en" fo:country="US"/>
    </style:style>
    <style:style style:name="P6" style:parent-style-name="Standard" style:family="paragraph">
      <style:text-properties style:font-name="Calibri" fo:language="en" fo:country="US"/>
    </style:style>
    <style:style style:name="P7" style:parent-style-name="Standard" style:family="paragraph">
      <style:paragraph-properties fo:text-align="end"/>
      <style:text-properties style:font-name="Tahoma" style:font-name-complex="Tahoma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9" style:parent-style-name="Standard" style:family="paragraph">
      <style:paragraph-properties fo:text-align="end"/>
      <style:text-properties style:font-name="Tahoma" style:font-name-complex="Tahoma" style:text-underline-type="single" style:text-underline-style="solid" style:text-underline-width="auto" style:text-underline-mode="continuous" fo:language="en" fo:country="US"/>
    </style:style>
    <style:style style:name="P1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2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4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6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7" style:parent-style-name="Standard" style:family="paragraph">
      <style:paragraph-properties fo:text-align="end"/>
      <style:text-properties style:font-name="Tahoma" style:font-name-complex="Tahoma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1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9" style:parent-style-name="Standard" style:family="paragraph">
      <style:paragraph-properties fo:text-align="end"/>
      <style:text-properties style:font-name="Tahoma" style:font-name-complex="Tahoma" style:text-underline-type="single" style:text-underline-style="solid" style:text-underline-width="auto" style:text-underline-mode="continuous" fo:language="en" fo:country="US"/>
    </style:style>
    <style:style style:name="P2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21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22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2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24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2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26" style:parent-style-name="Standard" style:family="paragraph">
      <style:paragraph-properties fo:text-align="end"/>
      <style:text-properties style:font-name="Tahoma" style:font-name-complex="Tahoma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2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28" style:parent-style-name="Standard" style:family="paragraph">
      <style:paragraph-properties fo:text-align="end"/>
      <style:text-properties style:font-name="Tahoma" style:font-name-complex="Tahoma" style:text-underline-type="single" style:text-underline-style="solid" style:text-underline-width="auto" style:text-underline-mode="continuous" fo:language="en" fo:country="US"/>
    </style:style>
    <style:style style:name="P29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1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2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4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6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39" style:parent-style-name="Standard" style:family="paragraph">
      <style:paragraph-properties fo:text-align="end"/>
      <style:text-properties style:font-name="Tahoma" style:font-name-complex="Tahoma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4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41" style:parent-style-name="Standard" style:family="paragraph">
      <style:paragraph-properties fo:text-align="end"/>
      <style:text-properties style:font-name="Tahoma" style:font-name-complex="Tahoma" style:text-underline-type="single" style:text-underline-style="solid" style:text-underline-width="auto" style:text-underline-mode="continuous" fo:language="en" fo:country="US"/>
    </style:style>
    <style:style style:name="P42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4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44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4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46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4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4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49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5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51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52" style:parent-style-name="Standard" style:family="paragraph">
      <style:paragraph-properties fo:text-align="end"/>
      <style:text-properties style:font-name="Tahoma" style:font-name-complex="Tahoma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5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54" style:parent-style-name="Standard" style:family="paragraph">
      <style:paragraph-properties fo:text-align="end"/>
      <style:text-properties style:font-name="Tahoma" style:font-name-complex="Tahoma" style:text-underline-type="single" style:text-underline-style="solid" style:text-underline-width="auto" style:text-underline-mode="continuous" fo:language="en" fo:country="US"/>
    </style:style>
    <style:style style:name="P5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56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5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5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59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6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61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62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6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64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6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66" style:parent-style-name="Standard" style:family="paragraph">
      <style:paragraph-properties fo:text-align="end"/>
      <style:text-properties style:font-name="Tahoma" style:font-name-complex="Tahoma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6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68" style:parent-style-name="Standard" style:family="paragraph">
      <style:paragraph-properties fo:text-align="end"/>
      <style:text-properties style:font-name="Tahoma" style:font-name-complex="Tahoma" style:text-underline-type="single" style:text-underline-style="solid" style:text-underline-width="auto" style:text-underline-mode="continuous" fo:language="en" fo:country="US"/>
    </style:style>
    <style:style style:name="P69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1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2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4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6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79" style:parent-style-name="Standard" style:family="paragraph">
      <style:paragraph-properties fo:text-align="end"/>
      <style:text-properties style:font-name="Tahoma" style:font-name-complex="Tahoma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8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81" style:parent-style-name="Standard" style:family="paragraph">
      <style:paragraph-properties fo:text-align="end"/>
      <style:text-properties style:font-name="Tahoma" style:font-name-complex="Tahoma" style:text-underline-type="single" style:text-underline-style="solid" style:text-underline-width="auto" style:text-underline-mode="continuous" fo:language="en" fo:country="US"/>
    </style:style>
    <style:style style:name="P82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8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84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8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86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8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8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89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9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91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92" style:parent-style-name="Standard" style:family="paragraph">
      <style:paragraph-properties fo:text-align="end"/>
      <style:text-properties style:font-name="Tahoma" style:font-name-complex="Tahoma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9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94" style:parent-style-name="Standard" style:family="paragraph">
      <style:paragraph-properties fo:text-align="end"/>
      <style:text-properties style:font-name="Tahoma" style:font-name-complex="Tahoma" style:text-underline-type="single" style:text-underline-style="solid" style:text-underline-width="auto" style:text-underline-mode="continuous" fo:language="en" fo:country="US"/>
    </style:style>
    <style:style style:name="P9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96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9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9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99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0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01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02" style:parent-style-name="Standard" style:family="paragraph">
      <style:paragraph-properties fo:text-align="end"/>
      <style:text-properties style:font-name="Tahoma" style:font-name-complex="Tahoma" fo:font-weight="bold" style:font-weight-asian="bold" style:font-weight-complex="bold" style:text-underline-type="single" style:text-underline-style="solid" style:text-underline-width="auto" style:text-underline-mode="continuous" fo:language="en" fo:country="US"/>
    </style:style>
    <style:style style:name="P10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04" style:parent-style-name="Standard" style:family="paragraph">
      <style:paragraph-properties fo:text-align="end"/>
      <style:text-properties style:font-name="Tahoma" style:font-name-complex="Tahoma" style:text-underline-type="single" style:text-underline-style="solid" style:text-underline-width="auto" style:text-underline-mode="continuous" fo:language="en" fo:country="US"/>
    </style:style>
    <style:style style:name="P10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06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0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0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09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1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2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3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4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5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6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7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8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19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20" style:parent-style-name="Standard" style:family="paragraph">
      <style:paragraph-properties fo:text-align="end"/>
      <style:text-properties style:font-name="Tahoma" style:font-name-complex="Tahoma" fo:language="en" fo:country="US"/>
    </style:style>
    <style:style style:name="P121" style:parent-style-name="Standard" style:family="paragraph">
      <style:text-properties style:font-name="Calibri" fo:language="en" fo:country="US"/>
    </style:style>
    <style:style style:name="P122" style:parent-style-name="Standard" style:family="paragraph">
      <style:text-properties style:font-name="Calibri" fo:language="en" fo:country="US"/>
    </style:style>
    <style:style style:name="P123" style:parent-style-name="Standard" style:family="paragraph">
      <style:text-properties style:font-name="Calibri" fo:language="en" fo:country="US"/>
    </style:style>
    <style:style style:name="P124" style:parent-style-name="Standard" style:family="paragraph">
      <style:text-properties style:font-name="Calibri" fo:language="en" fo:country="US"/>
    </style:style>
    <style:style style:name="P125" style:parent-style-name="Standard" style:family="paragraph">
      <style:text-properties style:font-name="Calibri" fo:language="en" fo:country="US"/>
    </style:style>
    <style:style style:name="P126" style:parent-style-name="Standard" style:family="paragraph">
      <style:text-properties style:font-name="Calibri" fo:language="en" fo:country="US"/>
    </style:style>
  </office:automatic-styles>
  <office:body>
    <office:text text:use-soft-page-breaks="true">
      <text:p text:style-name="P1"><text:span text:style-name="T2">بسط پرسشنامه ابتدایی</text:span></text:p>
      <text:p text:style-name="P3"/>
      <text:p text:style-name="P4"><text:span text:style-name="T5">سوالات</text:span></text:p>
      <text:p text:style-name="P6"/>
      <text:p text:style-name="P7">انجام عمل</text:p>
      <text:p text:style-name="P8">سوال 1</text:p>
      <text:p text:style-name="P9">آیا ختنه زنان هنوز در خانواده شما انجام می‌شود؟</text:p>
      <text:p text:style-name="P10"/>
      <text:p text:style-name="P11">1. بله</text:p>
      <text:p text:style-name="P12">2. خیر</text:p>
      <text:p text:style-name="P13">3. در حال بحث</text:p>
      <text:p text:style-name="P14">4. نمی‌دانم</text:p>
      <text:p text:style-name="P15"/>
      <text:p text:style-name="P16"/>
      <text:p text:style-name="P17">همسایگان</text:p>
      <text:p text:style-name="P18">سوال 2</text:p>
      <text:p text:style-name="P19">آیا ختنه زنان در همسایگی شما انجام می‌شود؟</text:p>
      <text:p text:style-name="P20"/>
      <text:p text:style-name="P21">1. بله</text:p>
      <text:p text:style-name="P22">2. خیر</text:p>
      <text:p text:style-name="P23">3. نمی‌دانم</text:p>
      <text:p text:style-name="P24"/>
      <text:p text:style-name="P25"/>
      <text:p text:style-name="P26">تصمیم‌گیرنده</text:p>
      <text:p text:style-name="P27">سوال 3</text:p>
      <text:p text:style-name="P28">اگر دختر/دختران شما ختنه شده‌/شده‌اند، چه کسی این تصمیم را گرفت؟</text:p>
      <text:p text:style-name="P29"/>
      <text:p text:style-name="P30">1. خودم</text:p>
      <text:p text:style-name="P31">2. شوهرم</text:p>
      <text:p text:style-name="P32">3. من و شوهرم</text:p>
      <text:p text:style-name="P33">4. مادرم</text:p>
      <text:p text:style-name="P34">5. مادرشوهرم</text:p>
      <text:p text:style-name="P35">6. همسایه‌ها/جامعه</text:p>
      <text:p text:style-name="P36">7. سایر</text:p>
      <text:p text:style-name="P37"/>
      <text:p text:style-name="P38"/>
      <text:p text:style-name="P39">تصمیم‌گیرنده</text:p>
      <text:p text:style-name="P40">سوال 4</text:p>
      <text:p text:style-name="P41">اگر دختر/دختران شما ختنه<text:s/>نشده‌/نشده‌اند، چه کسی این تصمیم را گرفت؟</text:p>
      <text:p text:style-name="P42"/>
      <text:p text:style-name="P43">1. خودم</text:p>
      <text:p text:style-name="P44">2. شوهرم</text:p>
      <text:p text:style-name="P45">3. من و شوهرم</text:p>
      <text:p text:style-name="P46">4. بستگان</text:p>
      <text:p text:style-name="P47">5. سایر</text:p>
      <text:p text:style-name="P48"/>
      <text:p text:style-name="P49"/>
      <text:p text:style-name="P50"/>
      <text:p text:style-name="P51"/>
      <text:soft-page-break/>
      <text:p text:style-name="P52">حمایت</text:p>
      <text:p text:style-name="P53">سوال 5</text:p>
      <text:p text:style-name="P54">چه کسی در جامعه شما از ختنه زنان حمایت می‌کند؟</text:p>
      <text:p text:style-name="P55"/>
      <text:p text:style-name="P56">1. همه</text:p>
      <text:p text:style-name="P57">2. زنان</text:p>
      <text:p text:style-name="P58">3. مردان</text:p>
      <text:p text:style-name="P59">4. زنان مسن</text:p>
      <text:p text:style-name="P60">5. مردان مسن</text:p>
      <text:p text:style-name="P61">6. روحانیون</text:p>
      <text:p text:style-name="P62">7. شهردار / ده‌یار</text:p>
      <text:p text:style-name="P63">8.<text:s/>سایر</text:p>
      <text:p text:style-name="P64"/>
      <text:p text:style-name="P65"/>
      <text:p text:style-name="P66">شنیدن</text:p>
      <text:p text:style-name="P67">سوال 6</text:p>
      <text:p text:style-name="P68">کجا درباره ناقص‌سازی جنسی زنان می‌شنوید؟</text:p>
      <text:p text:style-name="P69"/>
      <text:p text:style-name="P70">1. رسانه‌های محلی</text:p>
      <text:p text:style-name="P71">2. اینترنت</text:p>
      <text:p text:style-name="P72">3. مراکز خدمات بهداشت</text:p>
      <text:p text:style-name="P73">4. مدرسه</text:p>
      <text:p text:style-name="P74">5. همسایگان/دوستان/فامیل</text:p>
      <text:p text:style-name="P75">6. سازمان‌های غیردولتی</text:p>
      <text:p text:style-name="P76">7. مساجد</text:p>
      <text:p text:style-name="P77"/>
      <text:p text:style-name="P78"/>
      <text:p text:style-name="P79">ابزار</text:p>
      <text:p text:style-name="P80">سوال 7</text:p>
      <text:p text:style-name="P81">چه ابزاری برای ختنه شما/دخترتان استفاده شد؟</text:p>
      <text:p text:style-name="P82"/>
      <text:p text:style-name="P83">1. تیغ</text:p>
      <text:p text:style-name="P84">2. چاقو</text:p>
      <text:p text:style-name="P85">3. ناخن‌گیر</text:p>
      <text:p text:style-name="P86">4. سوزن</text:p>
      <text:p text:style-name="P87">5. قیچی</text:p>
      <text:p text:style-name="P88">6. سایر</text:p>
      <text:p text:style-name="P89">7. نمی‌دانم</text:p>
      <text:p text:style-name="P90"/>
      <text:p text:style-name="P91"/>
      <text:p text:style-name="P92">تطابق</text:p>
      <text:p text:style-name="P93">سوال 8</text:p>
      <text:p text:style-name="P94">آیا ختنه زنان مطابق با تعالیم اسلام است؟</text:p>
      <text:p text:style-name="P95"/>
      <text:p text:style-name="P96">1. بله</text:p>
      <text:p text:style-name="P97">2. خیر</text:p>
      <text:p text:style-name="P98">3. مطمئن نیستم/شاید (در حال بحث)</text:p>
      <text:p text:style-name="P99">4. نمی‌دانم (علاقه‌ای ندارم)</text:p>
      <text:p text:style-name="P100"/>
      <text:p text:style-name="P101"/>
      <text:p text:style-name="P102">گزاره‌ها</text:p>
      <text:p text:style-name="P103">سوال 9</text:p>
      <text:p text:style-name="P104">با کدام‌یک از<text:s/>گزاره‌های<text:s/>زیر موافقید؟</text:p>
      <text:p text:style-name="P105"/>
      <text:p text:style-name="P106">(استفاده از<text:s/>منابع متعدد<text:s/>ممکن است)</text:p>
      <text:p text:style-name="P107"/>
      <text:p text:style-name="P108">1. زن ختنه نشده بر خود (یا امیال جنسی‌اش) کنترلی ندارد</text:p>
      <text:p text:style-name="P109">2. مردان تنها زنان ختنه شده را دوست دارند</text:p>
      <text:p text:style-name="P110">3. مردان زنان ختنه نشده را دوست دارند</text:p>
      <text:p text:style-name="P111">4. زن ختنه نشده در جامعه پذیرفته نیست</text:p>
      <text:p text:style-name="P112">5. ناقص‌سازی جنسی زنان به بهداشت زنان کمک می‌کند</text:p>
      <text:p text:style-name="P113">6. ناقص‌سازی جنسی زنان میل جنسی مردان را بهبود می‌بخشد</text:p>
      <text:p text:style-name="P114">7.<text:s/>ناقص‌سازی جنسی زنان میل جنسی زنان را بهبود می‌بخشد</text:p>
      <text:p text:style-name="P115">8. ناقص‌سازی جنسی زنان برای لذت جنسی مردان مضر است</text:p>
      <text:p text:style-name="P116">9. ناقص‌سازی جنسی زنان برای لذت جنسی زنان مضر است</text:p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mbria" style:font-name-asian="Cambria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text-properties fo:font-size="12pt" style:font-size-asian="12pt" style:font-size-complex="12pt" style:language-asian="en" style:country-asian="US" fo:hyphenate="false"/>
    </style:style>
    <style:style style:name="Absatz-Standardschriftart" style:display-name="Absatz-Standardschriftart" style:family="text"/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Absatz-Standardschriftar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gradient" draw:fill-gradient-name="a0" draw:stroke="solid" svg:stroke-width="0.01042in" svg:stroke-color="#4a7ebb" svg:stroke-opacity="100%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38in" fo:page-height="11.6944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Hannah Wettig</meta:initial-creator>
    <dc:creator>wadi</dc:creator>
    <meta:creation-date>2015-12-28T15:10:00Z</meta:creation-date>
    <dc:date>2015-12-28T15:10:00Z</dc:date>
    <meta:template xlink:href="Normal" xlink:type="simple"/>
    <meta:editing-cycles>2</meta:editing-cycles>
    <meta:editing-duration>PT0S</meta:editing-duration>
    <meta:document-statistic meta:page-count="3" meta:paragraph-count="3" meta:word-count="225" meta:character-count="1644" meta:row-count="11" meta:non-whitespace-character-count="1422"/>
  </office:meta>
</office:document-meta>
</file>