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ystem" style:font-pitch="variable"/>
    <style:font-face style:name="Tahoma" svg:font-family="Tahoma" style:font-family-generic="swiss" style:font-pitch="variable" svg:panose-1="2 11 6 4 3 5 4 4 2 4"/>
    <style:font-face style:name="Comic Sans MS" svg:font-family="Comic Sans MS" style:font-family-generic="script" style:font-pitch="variable" svg:panose-1="3 15 7 2 3 3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style:font-name="Tahoma" style:font-name-complex="Tahoma"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fa" style:country-complex="IR"/>
    </style:style>
    <style:style style:name="P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6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9" style:parent-style-name="Standard" style:family="paragraph">
      <style:paragraph-properties fo:text-align="end" fo:margin-bottom="0in"/>
    </style:style>
    <style:style style:name="T10" style:parent-style-name="Absatz-Standardschriftart" style:family="text">
      <style:text-properties style:font-name="Comic Sans MS" style:font-name-complex="Arial" fo:font-size="12pt" style:font-size-asian="12pt" style:font-size-complex="12pt" style:language-asian="de" style:country-asian="DE"/>
    </style:style>
    <style:style style:name="P11" style:parent-style-name="Standard" style:family="paragraph">
      <style:paragraph-properties fo:text-align="center"/>
    </style:style>
    <style:style style:name="T12" style:parent-style-name="Absatz-Standardschriftart" style:family="text">
      <style:text-properties style:font-name="Tahoma" style:font-name-complex="Tahoma" fo:language="en" fo:country="US" style:language-complex="fa" style:country-complex="IR"/>
    </style:style>
    <style:style style:name="T13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1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2" style:parent-style-name="Standard" style:family="paragraph">
      <style:paragraph-properties fo:border="0.0069in solid #000000" fo:padding-top="0.0138in" fo:padding-left="0.0555in" fo:padding-bottom="0.0138in" fo:padding-right="0.0555in" style:shadow="none" fo:text-align="end"/>
    </style:style>
    <style:style style:name="T23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2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5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4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4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4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4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4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45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4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47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4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6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6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6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6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64" style:parent-style-name="Standard" style:family="paragraph">
      <style:paragraph-properties fo:text-align="end" fo:margin-bottom="0in"/>
    </style:style>
    <style:style style:name="T65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T66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67" style:parent-style-name="Standard" style:family="paragraph">
      <style:paragraph-properties fo:text-align="end" fo:margin-bottom="0in"/>
      <style:text-properties style:font-name="Comic Sans MS" fo:font-size="12pt" style:font-size-asian="12pt" style:font-size-complex="12pt" fo:language="en" fo:country="US"/>
    </style:style>
    <style:style style:name="P68" style:parent-style-name="Standard" style:family="paragraph">
      <style:paragraph-properties fo:text-align="end" fo:margin-bottom="0in"/>
      <style:text-properties style:font-name="Comic Sans MS" fo:font-size="12pt" style:font-size-asian="12pt" style:font-size-complex="12pt" fo:language="en" fo:country="US"/>
    </style:style>
    <style:style style:name="P69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8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8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8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8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8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8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8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87" style:parent-style-name="Standard" style:family="paragraph">
      <style:paragraph-properties fo:text-align="end" fo:margin-bottom="0in"/>
    </style:style>
    <style:style style:name="T88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T89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9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9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92" style:parent-style-name="Standard" style:family="paragraph">
      <style:paragraph-properties fo:margin-bottom="0in"/>
      <style:text-properties style:font-name="Comic Sans MS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93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fa" style:country-complex="IR"/>
    </style:style>
    <style:style style:name="P9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9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fa" style:country-complex="IR"/>
    </style:style>
    <style:style style:name="P9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9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9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9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1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1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1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13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1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1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1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1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1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1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3" style:parent-style-name="Standard" style:family="paragraph">
      <style:paragraph-properties fo:text-align="end" fo:margin-bottom="0in"/>
    </style:style>
    <style:style style:name="T134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family="graphic" style:name="a0" style:parent-style-name="Graphics">
      <style:graphic-properties fo:min-width="0.71806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بسط پرسشنامه - سوال از والدین</text:p>
      <text:p text:style-name="P2"/>
      <text:p text:style-name="P3">شماره</text:p>
      <text:p text:style-name="P4">شماره پرسشنامه <text:s text:c="5"/>------</text:p>
      <text:p text:style-name="P5"/>
      <text:p text:style-name="P6">مکان</text:p>
      <text:p text:style-name="P7">نام منطقه/محله</text:p>
      <text:p text:style-name="P8"/>
      <text:p text:style-name="P9"><text:span text:style-name="T10"><draw:frame draw:z-index="251658240" draw:id="id0" draw:style-name="a0" draw:name="Text Box 5" text:anchor-type="paragraph" svg:x="0.26806in" svg:y="0.12361in" svg:width="1.84514in" svg:height="0.71806in" style:rel-width="scale" style:rel-height="scale"><draw:text-box draw:chain-next-name="Text Box 5"><text:p text:style-name="P11"><text:span text:style-name="T12">نام مناطق مورد نظر را بنویسید یا اگر لازم نیست این بخش را حذف کنید</text:span></text:p></draw:text-box><svg:desc/></draw:frame></text:span><text:span text:style-name="T13">1.<text:s/></text:span></text:p>
      <text:p text:style-name="P14">2.<text:s/></text:p>
      <text:p text:style-name="P15">3.<text:s/></text:p>
      <text:p text:style-name="P16">4.<text:s/></text:p>
      <text:p text:style-name="P17">5.<text:s/></text:p>
      <text:p text:style-name="P18"/>
      <text:p text:style-name="P19"/>
      <text:p text:style-name="P20"/>
      <text:p text:style-name="P21"/>
      <text:p text:style-name="P22"><text:span text:style-name="T23">سوالات</text:span></text:p>
      <text:p text:style-name="P24"/>
      <text:p text:style-name="P25">وظایف</text:p>
      <text:p text:style-name="P26">سوال 1</text:p>
      <text:p text:style-name="P27">مهم‌ترین وظیفه<text:s/>والدین کدام است؟</text:p>
      <text:p text:style-name="P28"/>
      <text:p text:style-name="P29">1. فراهم کردن غذا و سرپناه</text:p>
      <text:p text:style-name="P30">2. تربیت دختران و پسران خوب</text:p>
      <text:p text:style-name="P31">3. مراقبت از احساسات فرزندان</text:p>
      <text:p text:style-name="P32">4.<text:s/>تربیت نسل آینده (بهبود جامعه)</text:p>
      <text:p text:style-name="P33">5. حمایت از فرزندان در برابر آسیب‌ها</text:p>
      <text:p text:style-name="P34">6. حفظ سنت‌ها</text:p>
      <text:p text:style-name="P35">7. آموزش دین و ایمان به فرزندان</text:p>
      <text:p text:style-name="P36">8. اطمینان از اینکه در سالهای پیری کسی از آنها مراقبت می‌کند</text:p>
      <text:p text:style-name="P37">9. اطمینان از اینکه مدرسه را با نمره‌های خوب به پایان می‌رسانند</text:p>
      <text:p text:style-name="P38">10. حمایت از استقلال فرزندان</text:p>
      <text:p text:style-name="P39">11. بهبود موقعیت خانواده در جامعه<text:s/></text:p>
      <text:p text:style-name="P40">12. اطمینان از ازدواج موفق آنان</text:p>
      <text:p text:style-name="P41">13. هیچکدام</text:p>
      <text:p text:style-name="P42">14. سایر:</text:p>
      <text:p text:style-name="P43"/>
      <text:p text:style-name="P44"/>
      <text:p text:style-name="P45"/>
      <text:p text:style-name="P46"/>
      <text:soft-page-break/>
      <text:p text:style-name="P47">زنانگی</text:p>
      <text:p text:style-name="P48">سوال 2</text:p>
      <text:p text:style-name="P49">مهم‌ترین عاملی که یک دختر را به یک زن تبدیل می‌کند چیست؟</text:p>
      <text:p text:style-name="P50"/>
      <text:p text:style-name="P51">1. سن</text:p>
      <text:p text:style-name="P52">2. دانستن جایگاهش در جامعه</text:p>
      <text:p text:style-name="P53">3. مسئولیت پذیری در قبال اقداماتش</text:p>
      <text:p text:style-name="P54">4. هدف‌مندی و تلاش برای رسیدن به آنها</text:p>
      <text:p text:style-name="P55">5. زمانی که بتواند بچه‌دار شود</text:p>
      <text:p text:style-name="P56">6. ازدواج</text:p>
      <text:p text:style-name="P57">7. ترک خانه پدری</text:p>
      <text:p text:style-name="P58">8. مادر شدن</text:p>
      <text:p text:style-name="P59">9. استقلال مالی</text:p>
      <text:p text:style-name="P60">10. اتمام تحصیلات</text:p>
      <text:p text:style-name="P61">11. وقتی که بداند کی باید سکوت کند</text:p>
      <text:p text:style-name="P62">12. تجربه (چگونه کنار آمدن با شرایط دشوار)</text:p>
      <text:p text:style-name="P63">13. هیچکدام</text:p>
      <text:p text:style-name="P64"><text:span text:style-name="T65">14. سایر</text:span><text:span text:style-name="T66">:</text:span></text:p>
      <text:p text:style-name="P67"/>
      <text:p text:style-name="P68"/>
      <text:p text:style-name="P69">مردانگی</text:p>
      <text:p text:style-name="P70">سوال 3</text:p>
      <text:p text:style-name="P71">مهم‌ترین عاملی که یک پسر را تبدیل به یک مرد می‌کند چیست؟</text:p>
      <text:p text:style-name="P72"/>
      <text:p text:style-name="P73"/>
      <text:p text:style-name="P74">1. سن</text:p>
      <text:p text:style-name="P75">2. دانستن جایگاهش در جامعه</text:p>
      <text:p text:style-name="P76">3. مسئولیت پذیری در قبال اقداماتش</text:p>
      <text:p text:style-name="P77">4. هدف‌مندی و تلاش برای رسیدن به آنها</text:p>
      <text:p text:style-name="P78">5. تجربه جنسی</text:p>
      <text:p text:style-name="P79">6. ازدواج</text:p>
      <text:p text:style-name="P80">7. ترک خانه پدری</text:p>
      <text:p text:style-name="P81">8. بچه‌دار شدن</text:p>
      <text:p text:style-name="P82">9. استقلال مالی</text:p>
      <text:p text:style-name="P83">10. اتمام تحصیلات</text:p>
      <text:p text:style-name="P84">11. وقتی که بداند کی باید سکوت کند</text:p>
      <text:p text:style-name="P85">12. تجربه (چگونه کنار آمدن با شرایط دشوار)</text:p>
      <text:p text:style-name="P86">13. هیچکدام</text:p>
      <text:p text:style-name="P87"><text:span text:style-name="T88">14. سایر</text:span><text:span text:style-name="T89">:</text:span></text:p>
      <text:p text:style-name="P90"/>
      <text:p text:style-name="P91"/>
      <text:p text:style-name="P92"/>
      <text:soft-page-break/>
      <text:p text:style-name="P93">یادآوری</text:p>
      <text:p text:style-name="P94">سوال 4</text:p>
      <text:p text:style-name="P95">فرزندانتان شما را چگونه به یاد می‌آورند؟ (تا چهار گزینه می‌توانید انتخاب کنید)</text:p>
      <text:p text:style-name="P96"/>
      <text:p text:style-name="P97">1.<text:s/>فراهم کننده، نیازهای ابتدایی و بیشتر آنها را برآورده می‌کند</text:p>
      <text:p text:style-name="P98">2. آموزشگر، آرزوهای بزرگی برای آنها دارد</text:p>
      <text:p text:style-name="P99">3. عاشق، به افکار آنها علاقمند است</text:p>
      <text:p text:style-name="P100">4. حمایتگر، نگران رفاه آنان است</text:p>
      <text:p text:style-name="P101">5. امروزی، با عقاید به روز آنها کنار می‌آید</text:p>
      <text:p text:style-name="P102">6. سنتی، ارزش‌های خانوادگی را حفظ می‌کند</text:p>
      <text:p text:style-name="P103">7. باایمان، معتقد است مذهب زندگی را بهبود می‌بخشد</text:p>
      <text:p text:style-name="P104">8.<text:s/>استراتژیک، مشکلات را پیش از وقوع پیش‌بینی و حل می‌کند</text:p>
      <text:p text:style-name="P105">9. بخشنده، می‌خواهد همه<text:s/>خوب و خوشحال باشند</text:p>
      <text:p text:style-name="P106">10. حمایتگر، هرچه نیاز داشته باشند و بخواهند برآورده می‌کند</text:p>
      <text:p text:style-name="P107">11. خودساخته، بر حد و مرزهای اجتماعی فائق می‌آید</text:p>
      <text:p text:style-name="P108">12. اجتماعی، به راحتی با خانواده‌های دیگر ارتباط برقرار می‌کند</text:p>
      <text:p text:style-name="P109">13. هیچکدام</text:p>
      <text:p text:style-name="P110">14. سایر:</text:p>
      <text:p text:style-name="P111"/>
      <text:p text:style-name="P112"/>
      <text:p text:style-name="P113">سن مناسب</text:p>
      <text:p text:style-name="P114">سوال 5</text:p>
      <text:p text:style-name="P115">اگر ختنه زنان در منطقه شما انجام می‌شود: والدین چه باید بکنند وقتی این عمل در سن مناسب صورت نگرفته باشد؟</text:p>
      <text:p text:style-name="P116"/>
      <text:p text:style-name="P117">(استفاده از منابع متعدد ممکن است)</text:p>
      <text:p text:style-name="P118"/>
      <text:p text:style-name="P119">1. درباره آن هرگز حرفی نزنند اما دروغ هم نگویند</text:p>
      <text:p text:style-name="P120">2. وانمود کنند انجام شده</text:p>
      <text:p text:style-name="P121">3. در اسرع وقت آن را انجام دهند</text:p>
      <text:p text:style-name="P122">4. انجام آن را بر عهده دختر بگذارند</text:p>
      <text:p text:style-name="P123">5. به دختر بگویند که این موضوع اهمیتی ندارد</text:p>
      <text:p text:style-name="P124">6. از مسئولان (روحانی، ماما) بپرسند</text:p>
      <text:p text:style-name="P125">7. به همسایگان بگویند که این سنت به هر حال باید تغییر کند</text:p>
      <text:p text:style-name="P126">8. مراقب مشکلات احتمالی باشند و بر اساس آنها عکس‌العمل نشان دهند</text:p>
      <text:p text:style-name="P127">9. برای دختر متاسف باشند</text:p>
      <text:p text:style-name="P128">10.<text:s/>دختران کوچکتر (اگر دارند) را هم ختنه نکنند</text:p>
      <text:p text:style-name="P129">11. با خانواده مشورت کنند</text:p>
      <text:p text:style-name="P130">12. نگران عکس‌العمل خانواده و همسایگان باشند</text:p>
      <text:p text:style-name="P131">13. بعنوان والدین احساس دلسردی و بی‌کفایتی کنند</text:p>
      <text:p text:style-name="P132">14. هیچکدام</text:p>
      <text:p text:style-name="P133"><text:span text:style-name="T134">15. سایر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ystem" style:font-pitch="variable"/>
    <style:font-face style:name="Tahoma" svg:font-family="Tahoma" style:font-family-generic="swiss" style:font-pitch="variable" svg:panose-1="2 11 6 4 3 5 4 4 2 4"/>
    <style:font-face style:name="Comic Sans MS" svg:font-family="Comic Sans MS" style:font-family-generic="script" style:font-pitch="variable" svg:panose-1="3 15 7 2 3 3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KeinLeerraum" style:display-name="Kein Leerraum" style:family="paragraph">
      <style:text-properties fo:font-size="11pt" style:font-size-asian="11pt" style:font-size-complex="11pt" style:language-asian="en" style:country-asian="US" fo:hyphenate="false"/>
    </style:style>
    <style:style style:name="Sprechblasentext" style:display-name="Sprechblasentext" style:family="paragraph" style:parent-style-name="Standard">
      <style:paragraph-properties fo:margin-bottom="0in" fo:line-height="100%"/>
      <style:text-properties style:font-name="Lucida Grande" fo:font-size="9pt" style:font-size-asian="9pt" style:font-size-complex="9pt" fo:hyphenate="false"/>
    </style:style>
    <style:style style:name="SprechblasentextZchn" style:display-name="Sprechblasentext Zchn" style:family="text" style:parent-style-name="Absatz-Standardschriftart">
      <style:text-properties style:font-name="Lucida Grand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5-12-28T15:50:00Z</meta:creation-date>
    <dc:date>2015-12-28T15:50:00Z</dc:date>
    <meta:template xlink:href="Normal" xlink:type="simple"/>
    <meta:editing-cycles>2</meta:editing-cycles>
    <meta:editing-duration>PT0S</meta:editing-duration>
    <meta:document-statistic meta:page-count="3" meta:paragraph-count="5" meta:word-count="380" meta:character-count="2773" meta:row-count="19" meta:non-whitespace-character-count="2398"/>
  </office:meta>
</office:document-meta>
</file>