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2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" style:parent-style-name="Standard" style:family="paragraph">
      <style:paragraph-properties fo:margin-bottom="0in"/>
    </style:style>
    <style:style style:name="T5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7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8" style:parent-style-name="Standard" style:family="paragraph">
      <style:paragraph-properties fo:margin-bottom="0in"/>
    </style:style>
    <style:style style:name="T9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0" style:parent-style-name="Standard" style:family="paragraph">
      <style:paragraph-properties fo:margin-bottom="0in"/>
    </style:style>
    <style:style style:name="T1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3" style:parent-style-name="Standard" style:family="paragraph">
      <style:paragraph-properties fo:margin-bottom="0in"/>
    </style:style>
    <style:style style:name="T1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5" style:parent-style-name="Standard" style:family="paragraph">
      <style:paragraph-properties fo:text-align="end"/>
    </style:style>
    <style:style style:name="T16" style:parent-style-name="Absatz-Standardschriftart" style:family="text">
      <style:text-properties fo:language="en" fo:country="US"/>
    </style:style>
    <style:style style:name="T1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9" style:parent-style-name="Standard" style:family="paragraph">
      <style:paragraph-properties fo:margin-bottom="0in"/>
    </style:style>
    <style:style style:name="T2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2" style:parent-style-name="Standard" style:family="paragraph">
      <style:paragraph-properties fo:margin-bottom="0in"/>
    </style:style>
    <style:style style:name="T2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5" style:parent-style-name="Standard" style:family="paragraph">
      <style:paragraph-properties fo:margin-bottom="0in"/>
    </style:style>
    <style:style style:name="T2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8" style:parent-style-name="Standard" style:family="paragraph">
      <style:paragraph-properties fo:margin-bottom="0in"/>
    </style:style>
    <style:style style:name="T2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1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2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3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T3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5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6" style:parent-style-name="Standard" style:family="paragraph">
      <style:paragraph-properties fo:margin-bottom="0in"/>
    </style:style>
    <style:style style:name="T37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8" style:parent-style-name="Standard" style:family="paragraph">
      <style:paragraph-properties fo:margin-bottom="0in"/>
    </style:style>
    <style:style style:name="T3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" style:parent-style-name="Absatz-Standardschriftart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1" style:parent-style-name="Standard" style:family="paragraph">
      <style:paragraph-properties fo:margin-bottom="0in"/>
    </style:style>
    <style:style style:name="T4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6" style:parent-style-name="Standard" style:family="paragraph">
      <style:paragraph-properties fo:margin-bottom="0in"/>
    </style:style>
    <style:style style:name="T4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5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51" style:parent-style-name="Standard" style:family="paragraph">
      <style:paragraph-properties fo:margin-bottom="0in"/>
    </style:style>
    <style:style style:name="T5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5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5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55" style:parent-style-name="Standard" style:family="paragraph">
      <style:paragraph-properties fo:margin-bottom="0in"/>
    </style:style>
    <style:style style:name="T5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5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5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59" style:parent-style-name="Standard" style:family="paragraph">
      <style:paragraph-properties fo:margin-bottom="0in" fo:line-height="100%"/>
    </style:style>
    <style:style style:name="T6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6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6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63" style:parent-style-name="Standard" style:family="paragraph">
      <style:paragraph-properties fo:margin-bottom="0in" fo:line-height="100%"/>
    </style:style>
    <style:style style:name="T6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6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6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67" style:parent-style-name="Standard" style:family="paragraph">
      <style:paragraph-properties fo:margin-bottom="0in"/>
    </style:style>
    <style:style style:name="T6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6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71" style:parent-style-name="Standard" style:family="paragraph">
      <style:paragraph-properties fo:margin-bottom="0in"/>
    </style:style>
    <style:style style:name="T7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75" style:parent-style-name="Standard" style:family="paragraph">
      <style:paragraph-properties fo:margin-bottom="0in"/>
    </style:style>
    <style:style style:name="T7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7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80" style:parent-style-name="Standard" style:family="paragraph">
      <style:paragraph-properties fo:margin-bottom="0in"/>
    </style:style>
    <style:style style:name="T8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84" style:parent-style-name="Standard" style:family="paragraph">
      <style:paragraph-properties fo:margin-bottom="0in"/>
    </style:style>
    <style:style style:name="T8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88" style:parent-style-name="Standard" style:family="paragraph">
      <style:paragraph-properties fo:margin-bottom="0in"/>
    </style:style>
    <style:style style:name="T8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92" style:parent-style-name="Standard" style:family="paragraph">
      <style:paragraph-properties fo:margin-bottom="0in"/>
    </style:style>
    <style:style style:name="T9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96" style:parent-style-name="Standard" style:family="paragraph">
      <style:paragraph-properties fo:margin-bottom="0in"/>
    </style:style>
    <style:style style:name="T9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9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100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101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102" style:parent-style-name="Standard" style:family="paragraph">
      <style:paragraph-properties fo:margin-bottom="0in"/>
    </style:style>
    <style:style style:name="T103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04" style:parent-style-name="Standard" style:family="paragraph">
      <style:paragraph-properties fo:margin-bottom="0in"/>
    </style:style>
    <style:style style:name="T10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06" style:parent-style-name="Standard" style:family="paragraph">
      <style:paragraph-properties fo:margin-bottom="0in"/>
    </style:style>
    <style:style style:name="T107" style:parent-style-name="Absatz-Standardschriftart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08" style:parent-style-name="Absatz-Standardschriftart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09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110" style:parent-style-name="Standard" style:family="paragraph">
      <style:paragraph-properties fo:margin-bottom="0in"/>
    </style:style>
    <style:style style:name="T11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14" style:parent-style-name="Standard" style:family="paragraph">
      <style:paragraph-properties fo:margin-bottom="0in"/>
    </style:style>
    <style:style style:name="T11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1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18" style:parent-style-name="Standard" style:family="paragraph">
      <style:paragraph-properties fo:margin-bottom="0in"/>
    </style:style>
    <style:style style:name="T11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22" style:parent-style-name="Standard" style:family="paragraph">
      <style:paragraph-properties fo:margin-bottom="0in"/>
    </style:style>
    <style:style style:name="T12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26" style:parent-style-name="Standard" style:family="paragraph">
      <style:paragraph-properties fo:margin-bottom="0in"/>
    </style:style>
    <style:style style:name="T12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30" style:parent-style-name="Standard" style:family="paragraph">
      <style:paragraph-properties fo:margin-bottom="0in"/>
    </style:style>
    <style:style style:name="T13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3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3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34" style:parent-style-name="Standard" style:family="paragraph">
      <style:paragraph-properties fo:margin-bottom="0in"/>
    </style:style>
    <style:style style:name="T13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3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3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38" style:parent-style-name="Standard" style:family="paragraph">
      <style:paragraph-properties fo:margin-bottom="0in"/>
    </style:style>
    <style:style style:name="T13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42" style:parent-style-name="Standard" style:family="paragraph">
      <style:paragraph-properties fo:margin-bottom="0in"/>
    </style:style>
    <style:style style:name="T14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47" style:parent-style-name="Standard" style:family="paragraph">
      <style:paragraph-properties fo:margin-bottom="0in"/>
    </style:style>
    <style:style style:name="T14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4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52" style:parent-style-name="Standard" style:family="paragraph">
      <style:paragraph-properties fo:margin-bottom="0in"/>
    </style:style>
    <style:style style:name="T15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57" style:parent-style-name="Standard" style:family="paragraph">
      <style:paragraph-properties fo:margin-bottom="0in"/>
    </style:style>
    <style:style style:name="T15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5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6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6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6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T16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T16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T16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166" style:parent-style-name="Standard" style:family="paragraph">
      <style:paragraph-properties fo:margin-bottom="0in"/>
    </style:style>
    <style:style style:name="T16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6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6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7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77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178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179" style:parent-style-name="Standard" style:family="paragraph">
      <style:paragraph-properties fo:margin-bottom="0in"/>
    </style:style>
    <style:style style:name="T180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81" style:parent-style-name="Standard" style:family="paragraph">
      <style:paragraph-properties fo:margin-bottom="0in"/>
    </style:style>
    <style:style style:name="T18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3" style:parent-style-name="Absatz-Standardschriftart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84" style:parent-style-name="Standard" style:family="paragraph">
      <style:paragraph-properties fo:margin-bottom="0in"/>
    </style:style>
    <style:style style:name="T18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8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88" style:parent-style-name="Standard" style:family="paragraph">
      <style:paragraph-properties fo:margin-bottom="0in"/>
    </style:style>
    <style:style style:name="T18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92" style:parent-style-name="Standard" style:family="paragraph">
      <style:paragraph-properties fo:margin-bottom="0in"/>
    </style:style>
    <style:style style:name="T19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196" style:parent-style-name="Standard" style:family="paragraph">
      <style:paragraph-properties fo:margin-bottom="0in"/>
    </style:style>
    <style:style style:name="T19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00" style:parent-style-name="Standard" style:family="paragraph">
      <style:paragraph-properties fo:margin-bottom="0in"/>
    </style:style>
    <style:style style:name="T20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04" style:parent-style-name="Standard" style:family="paragraph">
      <style:paragraph-properties fo:margin-bottom="0in"/>
    </style:style>
    <style:style style:name="T20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08" style:parent-style-name="Standard" style:family="paragraph">
      <style:paragraph-properties fo:margin-bottom="0in"/>
    </style:style>
    <style:style style:name="T20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12" style:parent-style-name="Standard" style:family="paragraph">
      <style:paragraph-properties fo:margin-bottom="0in"/>
    </style:style>
    <style:style style:name="T21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16" style:parent-style-name="Standard" style:family="paragraph">
      <style:paragraph-properties fo:margin-bottom="0in"/>
    </style:style>
    <style:style style:name="T21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2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21" style:parent-style-name="Standard" style:family="paragraph">
      <style:paragraph-properties fo:margin-bottom="0in"/>
    </style:style>
    <style:style style:name="T22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2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2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2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2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27" style:parent-style-name="Standard" style:family="paragraph">
      <style:paragraph-properties fo:margin-bottom="0in"/>
    </style:style>
    <style:style style:name="T22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2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3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3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32" style:parent-style-name="Standard" style:family="paragraph">
      <style:paragraph-properties fo:margin-bottom="0in"/>
    </style:style>
    <style:style style:name="T23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3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3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3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3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38" style:parent-style-name="Standard" style:family="paragraph">
      <style:paragraph-properties fo:margin-bottom="0in"/>
    </style:style>
    <style:style style:name="T23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249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250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251" style:parent-style-name="Standard" style:family="paragraph">
      <style:paragraph-properties fo:margin-bottom="0in"/>
    </style:style>
    <style:style style:name="T252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53" style:parent-style-name="Standard" style:family="paragraph">
      <style:paragraph-properties fo:margin-bottom="0in"/>
    </style:style>
    <style:style style:name="T25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5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5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57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258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259" style:parent-style-name="Standard" style:family="paragraph">
      <style:paragraph-properties fo:margin-bottom="0in"/>
    </style:style>
    <style:style style:name="T26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266" style:parent-style-name="Standard" style:family="paragraph">
      <style:paragraph-properties fo:margin-bottom="0in"/>
    </style:style>
    <style:style style:name="T26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6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72" style:parent-style-name="Standard" style:family="paragraph">
      <style:paragraph-properties fo:margin-bottom="0in"/>
    </style:style>
    <style:style style:name="T27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7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78" style:parent-style-name="Standard" style:family="paragraph">
      <style:paragraph-properties fo:margin-bottom="0in"/>
    </style:style>
    <style:style style:name="T27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285" style:parent-style-name="Standard" style:family="paragraph">
      <style:paragraph-properties fo:margin-bottom="0in"/>
    </style:style>
    <style:style style:name="T28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8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9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91" style:parent-style-name="Standard" style:family="paragraph">
      <style:paragraph-properties fo:margin-bottom="0in"/>
    </style:style>
    <style:style style:name="T29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9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9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9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9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297" style:parent-style-name="Standard" style:family="paragraph">
      <style:paragraph-properties fo:margin-bottom="0in"/>
    </style:style>
    <style:style style:name="T29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9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01" style:parent-style-name="Standard" style:family="paragraph">
      <style:paragraph-properties fo:margin-bottom="0in"/>
    </style:style>
    <style:style style:name="T30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05" style:parent-style-name="Standard" style:family="paragraph">
      <style:paragraph-properties fo:margin-bottom="0in"/>
    </style:style>
    <style:style style:name="T30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0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09" style:parent-style-name="Standard" style:family="paragraph">
      <style:paragraph-properties fo:margin-bottom="0in"/>
    </style:style>
    <style:style style:name="T31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P315" style:parent-style-name="Standard" style:family="paragraph">
      <style:paragraph-properties fo:margin-bottom="0in"/>
    </style:style>
    <style:style style:name="T31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1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20" style:parent-style-name="Standard" style:family="paragraph">
      <style:paragraph-properties fo:margin-bottom="0in"/>
    </style:style>
    <style:style style:name="T32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2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2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2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2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 style:language-complex="ar" style:country-complex="LB"/>
    </style:style>
    <style:style style:name="T32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27" style:parent-style-name="Standard" style:family="paragraph">
      <style:paragraph-properties fo:margin-bottom="0in"/>
    </style:style>
    <style:style style:name="T32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2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32" style:parent-style-name="Standard" style:family="paragraph">
      <style:paragraph-properties fo:margin-bottom="0in"/>
    </style:style>
    <style:style style:name="T33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3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39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40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41" style:parent-style-name="Standard" style:family="paragraph">
      <style:paragraph-properties fo:margin-bottom="0in"/>
    </style:style>
    <style:style style:name="T342" style:parent-style-name="Absatz-Standardschriftart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3" style:parent-style-name="Standard" style:family="paragraph">
      <style:paragraph-properties fo:margin-bottom="0in"/>
    </style:style>
    <style:style style:name="T34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45" style:parent-style-name="Standard" style:family="paragraph">
      <style:paragraph-properties fo:margin-bottom="0in"/>
    </style:style>
    <style:style style:name="T346" style:parent-style-name="Absatz-Standardschriftart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7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4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49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50" style:parent-style-name="Standard" style:family="paragraph">
      <style:paragraph-properties fo:margin-bottom="0in"/>
    </style:style>
    <style:style style:name="T35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5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5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5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5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56" style:parent-style-name="Standard" style:family="paragraph">
      <style:paragraph-properties fo:margin-bottom="0in"/>
    </style:style>
    <style:style style:name="T35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5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5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6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6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62" style:parent-style-name="Standard" style:family="paragraph">
      <style:paragraph-properties fo:margin-bottom="0in"/>
    </style:style>
    <style:style style:name="T36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6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6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6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6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68" style:parent-style-name="Standard" style:family="paragraph">
      <style:paragraph-properties fo:margin-bottom="0in"/>
    </style:style>
    <style:style style:name="T36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74" style:parent-style-name="Standard" style:family="paragraph">
      <style:paragraph-properties fo:margin-bottom="0in"/>
    </style:style>
    <style:style style:name="T37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7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80" style:parent-style-name="Standard" style:family="paragraph">
      <style:paragraph-properties fo:margin-bottom="0in"/>
    </style:style>
    <style:style style:name="T38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8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8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8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8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86" style:parent-style-name="Standard" style:family="paragraph">
      <style:paragraph-properties fo:margin-bottom="0in"/>
    </style:style>
    <style:style style:name="T38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8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8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92" style:parent-style-name="Standard" style:family="paragraph">
      <style:paragraph-properties fo:margin-bottom="0in"/>
    </style:style>
    <style:style style:name="T39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39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399" style:parent-style-name="Standard" style:family="paragraph">
      <style:paragraph-properties fo:margin-bottom="0in"/>
    </style:style>
    <style:style style:name="T40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06" style:parent-style-name="Standard" style:family="paragraph">
      <style:paragraph-properties fo:margin-bottom="0in"/>
    </style:style>
    <style:style style:name="T40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0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1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1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12" style:parent-style-name="Standard" style:family="paragraph">
      <style:paragraph-properties fo:margin-bottom="0in"/>
    </style:style>
    <style:style style:name="T41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1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1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1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1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18" style:parent-style-name="Standard" style:family="paragraph">
      <style:paragraph-properties fo:margin-bottom="0in"/>
    </style:style>
    <style:style style:name="T41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2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2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2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23" style:parent-style-name="Standard" style:family="paragraph">
      <style:paragraph-properties fo:margin-bottom="0in"/>
    </style:style>
    <style:style style:name="T424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2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2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2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28" style:parent-style-name="Standard" style:family="paragraph">
      <style:paragraph-properties fo:margin-bottom="0in"/>
    </style:style>
    <style:style style:name="T429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0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1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2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3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P434" style:parent-style-name="Standard" style:family="paragraph">
      <style:paragraph-properties fo:margin-bottom="0in"/>
    </style:style>
    <style:style style:name="T435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6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7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438" style:parent-style-name="Absatz-Standardschriftart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نموذج استطلاع للاضافات—وحدة المستوى التعليمي</text:p>
      <text:p text:style-name="P2"/>
      <text:p text:style-name="P3">الرقم</text:p>
      <text:p text:style-name="P4"><text:span text:style-name="T5">رقم الاستطلاع</text:span></text:p>
      <text:p text:style-name="P6"><text:tab/><text:tab/></text:p>
      <text:p text:style-name="P7"/>
      <text:p text:style-name="P8"><text:span text:style-name="T9">المكان</text:span></text:p>
      <text:p text:style-name="P10"><text:span text:style-name="T11">اسم المنطقة:</text:span><text:span text:style-name="T12">:</text:span></text:p>
      <text:p text:style-name="P13"><text:span text:style-name="T14"><draw:frame draw:z-index="251658240" draw:id="id0" draw:style-name="a0" draw:name="Textfeld 2" text:anchor-type="paragraph" svg:x="2.74306in" svg:y="0.00764in" svg:width="1.84514in" svg:height="0.71806in" style:rel-width="scale" style:rel-height="scale"><draw:text-box><text:p text:style-name="P15"><text:span text:style-name="T16">كيَف/ي هذا الجزء مه اسماء منطقتك، أو يمكنك الاستغناء عنه اذا أردت <text:s/></text:span></text:p></draw:text-box><svg:desc/></draw:frame></text:span><text:span text:style-name="T17"><text:s/>1 <text:s/></text:span><text:span text:style-name="T18"><text:s text:c="2"/>=<text:s/></text:span></text:p>
      <text:p text:style-name="P19"><text:span text:style-name="T20"><text:s/>2 <text:s/></text:span><text:span text:style-name="T21"><text:s text:c="2"/>=<text:s/></text:span></text:p>
      <text:p text:style-name="P22"><text:span text:style-name="T23"><text:s/>3 <text:s/></text:span><text:span text:style-name="T24"><text:s text:c="2"/>=<text:s/></text:span></text:p>
      <text:p text:style-name="P25"><text:span text:style-name="T26"><text:s/>4 <text:s/></text:span><text:span text:style-name="T27"><text:s text:c="2"/>=<text:s/></text:span></text:p>
      <text:p text:style-name="P28"><text:span text:style-name="T29"><text:s/>5 <text:s/></text:span><text:span text:style-name="T30"><text:s text:c="2"/>=<text:s/></text:span></text:p>
      <text:p text:style-name="P31"/>
      <text:p text:style-name="P32"/>
      <text:p text:style-name="P33"><text:span text:style-name="T34">الأسئلة</text:span></text:p>
      <text:p text:style-name="P35"/>
      <text:p text:style-name="P36"><text:span text:style-name="T37">الواجبات</text:span></text:p>
      <text:p text:style-name="P38"><text:span text:style-name="T39">السؤال 1</text:span></text:p>
      <text:p text:style-name="Standard"><text:span text:style-name="T40">ما هي أهم واجبات الأهل</text:span></text:p>
      <text:p text:style-name="P41"><text:span text:style-name="T42"><text:s text:c="2"/>1<text:s/></text:span><text:span text:style-name="T43"><text:s/></text:span><text:span text:style-name="T44"><text:s text:c="2"/>=<text:s/></text:span><text:span text:style-name="T45">تأمين المأكل والمسكن</text:span></text:p>
      <text:p text:style-name="P46"><text:span text:style-name="T47"><text:s text:c="2"/>2<text:s/></text:span><text:span text:style-name="T48"><text:s/></text:span><text:span text:style-name="T49"><text:s text:c="2"/>=<text:s/></text:span><text:span text:style-name="T50">تربية أولاد صالحين</text:span></text:p>
      <text:p text:style-name="P51"><text:span text:style-name="T52"><text:s/>3 <text:s text:c="2"/></text:span><text:span text:style-name="T53"><text:s text:c="2"/>=<text:s/></text:span><text:span text:style-name="T54">الاهتمام بمشاعر أولادهم</text:span></text:p>
      <text:p text:style-name="P55"><text:span text:style-name="T56"><text:s/>4 <text:s text:c="2"/></text:span><text:span text:style-name="T57"><text:s text:c="2"/>=<text:s/></text:span><text:span text:style-name="T58">تربية الجيل الجديد (تحسين المجتمع)<text:s/></text:span></text:p>
      <text:p text:style-name="P59"><text:span text:style-name="T60"><text:s/>5 <text:s text:c="2"/></text:span><text:span text:style-name="T61"><text:s text:c="2"/>=<text:s/></text:span><text:span text:style-name="T62">حماية الأطفال من أي مكروه</text:span></text:p>
      <text:p text:style-name="P63"><text:span text:style-name="T64"><text:s/>6 <text:s text:c="2"/></text:span><text:span text:style-name="T65"><text:s text:c="2"/>=<text:s/></text:span><text:span text:style-name="T66">الحفاظ على التقاليد</text:span></text:p>
      <text:p text:style-name="P67"><text:span text:style-name="T68"><text:s/>7 <text:s text:c="2"/></text:span><text:span text:style-name="T69"><text:s text:c="2"/>=<text:s/></text:span><text:span text:style-name="T70">تعليم الدين والايمان</text:span></text:p>
      <text:p text:style-name="P71"><text:span text:style-name="T72"><text:s/>8 <text:s text:c="2"/></text:span><text:span text:style-name="T73"><text:s text:c="2"/>=</text:span><text:span text:style-name="T74"><text:s/>تأمين أحد للاهتمام بهم عند الشيخوخة<text:s/></text:span></text:p>
      <text:p text:style-name="P75"><text:span text:style-name="T76"><text:s/></text:span><text:span text:style-name="T77">9 <text:s text:c="2"/></text:span><text:span text:style-name="T78"><text:s text:c="2"/>=<text:s/></text:span><text:span text:style-name="T79">التأكيد على تخرج الأولاد من المدرسة مع علامات جيدة</text:span></text:p>
      <text:p text:style-name="P80"><text:span text:style-name="T81"><text:s/>10<text:s/></text:span><text:span text:style-name="T82"><text:s text:c="2"/>=<text:s/></text:span><text:span text:style-name="T83">دعم استقلال الأولاد</text:span></text:p>
      <text:p text:style-name="P84"><text:span text:style-name="T85"><text:s/>11<text:s/></text:span><text:span text:style-name="T86"><text:s text:c="2"/>=<text:s/></text:span><text:span text:style-name="T87">تحسين وضع العائلات في المجتمع</text:span></text:p>
      <text:p text:style-name="P88"><text:span text:style-name="T89"><text:s/>12<text:s/></text:span><text:span text:style-name="T90"><text:s text:c="2"/>=<text:s/></text:span><text:span text:style-name="T91">التأكد من دخولهم بزواج جيد</text:span></text:p>
      <text:p text:style-name="P92"><text:span text:style-name="T93"><text:s/>13<text:s/></text:span><text:span text:style-name="T94"><text:s text:c="2"/>=<text:s/></text:span><text:span text:style-name="T95">لا شيء مما سبق</text:span></text:p>
      <text:p text:style-name="P96"><text:span text:style-name="T97"><text:s/>14<text:s/></text:span><text:span text:style-name="T98"><text:s text:c="2"/>=<text:s/></text:span><text:span text:style-name="T99">آخر:</text:span></text:p>
      <text:p text:style-name="P100"/>
      <text:p text:style-name="P101"/>
      <text:p text:style-name="P102"><text:span text:style-name="T103">الأنوثة</text:span></text:p>
      <text:p text:style-name="P104"><text:span text:style-name="T105">السؤال 2</text:span></text:p>
      <text:p text:style-name="P106"><text:span text:style-name="T107"><text:s/></text:span><text:span text:style-name="T108">ما هو أهم عامل يجعل من الفتاة امرأة</text:span></text:p>
      <text:p text:style-name="P109"/>
      <text:p text:style-name="P110"><text:span text:style-name="T111"><text:s text:c="2"/>1 <text:s/></text:span><text:span text:style-name="T112"><text:s/>=<text:s/></text:span><text:span text:style-name="T113">العمر</text:span></text:p>
      <text:soft-page-break/>
      <text:p text:style-name="P114"><text:span text:style-name="T115"><text:s text:c="2"/>2 <text:s/></text:span><text:span text:style-name="T116"><text:s/>=<text:s/></text:span><text:span text:style-name="T117">معرفة مكانتها في المجتمع</text:span></text:p>
      <text:p text:style-name="P118"><text:span text:style-name="T119"><text:s text:c="2"/>3 <text:s/></text:span><text:span text:style-name="T120"><text:s/>=<text:s/></text:span><text:span text:style-name="T121">تتحمل مسؤولية أعمالها</text:span></text:p>
      <text:p text:style-name="P122"><text:span text:style-name="T123"><text:s text:c="2"/>4 <text:s/></text:span><text:span text:style-name="T124"><text:s/>=<text:s/></text:span><text:span text:style-name="T125">تضع أهداف وتحاول الوصول اليها</text:span></text:p>
      <text:p text:style-name="P126"><text:span text:style-name="T127"><text:s text:c="2"/>5 <text:s/></text:span><text:span text:style-name="T128"><text:s/>=<text:s/></text:span><text:span text:style-name="T129">تستطيع أن تنجب</text:span></text:p>
      <text:p text:style-name="P130"><text:span text:style-name="T131"><text:s text:c="2"/>6 <text:s/></text:span><text:span text:style-name="T132"><text:s/>=<text:s/></text:span><text:span text:style-name="T133">تتزوج</text:span></text:p>
      <text:p text:style-name="P134"><text:span text:style-name="T135"><text:s text:c="2"/>7 <text:s/></text:span><text:span text:style-name="T136"><text:s/>=<text:s/></text:span><text:span text:style-name="T137">تترك بيت أهلها</text:span></text:p>
      <text:p text:style-name="P138"><text:span text:style-name="T139"><text:s text:c="2"/>8 <text:s/></text:span><text:span text:style-name="T140"><text:s/>=<text:s/></text:span><text:span text:style-name="T141">تنجب أطفالها</text:span></text:p>
      <text:p text:style-name="P142"><text:span text:style-name="T143"><text:s/>9<text:s/></text:span><text:span text:style-name="T144"><text:s/></text:span><text:span text:style-name="T145"><text:s/>=<text:s/></text:span><text:span text:style-name="T146">تتحمل أعباءها المالية</text:span></text:p>
      <text:p text:style-name="P147"><text:span text:style-name="T148"><text:s/>10<text:s/></text:span><text:span text:style-name="T149"><text:s/></text:span><text:span text:style-name="T150"><text:s/>=<text:s/></text:span><text:span text:style-name="T151">تنهي علمها</text:span></text:p>
      <text:p text:style-name="P152"><text:span text:style-name="T153"><text:s/>11</text:span><text:span text:style-name="T154"><text:s/></text:span><text:span text:style-name="T155"><text:s/>=<text:s/></text:span><text:span text:style-name="T156">تعرف متى تلزم الصمت</text:span></text:p>
      <text:p text:style-name="P157"><text:span text:style-name="T158"><text:s/>12</text:span><text:span text:style-name="T159"><text:s/></text:span><text:span text:style-name="T160"><text:s/>=<text:s/></text:span><text:span text:style-name="T161"><text:s/>الخبرة (</text:span><text:span text:style-name="T162">تعرف كيف<text:s/></text:span><text:span text:style-name="T163">تتصرف في<text:s/></text:span><text:span text:style-name="T164"><text:s/></text:span><text:span text:style-name="T165">تجارب صعبة)</text:span></text:p>
      <text:p text:style-name="P166"><text:span text:style-name="T167"><text:s/>13</text:span><text:span text:style-name="T168"><text:s/></text:span><text:span text:style-name="T169"><text:s/>=<text:s/></text:span><text:span text:style-name="T170">لا شيء مما سبق</text:span></text:p>
      <text:p text:style-name="Standard"><text:span text:style-name="T171"><text:s/>14</text:span><text:span text:style-name="T172"><text:s/></text:span><text:span text:style-name="T173"><text:s/>=</text:span><text:span text:style-name="T174"><text:s/></text:span><text:span text:style-name="T175"><text:s/></text:span><text:span text:style-name="T176">آخر:</text:span></text:p>
      <text:p text:style-name="P177"/>
      <text:p text:style-name="P178"/>
      <text:p text:style-name="P179"><text:span text:style-name="T180">الرجولة</text:span></text:p>
      <text:p text:style-name="P181"><text:span text:style-name="T182">السؤال 3</text:span></text:p>
      <text:p text:style-name="Standard"><text:span text:style-name="T183">ما هي العوامل الأهم التي تجعل من الصبي رجلاً</text:span></text:p>
      <text:p text:style-name="P184"><text:span text:style-name="T185"><text:s/>1 <text:s/></text:span><text:span text:style-name="T186"><text:s/>=<text:s/></text:span><text:span text:style-name="T187">العمر</text:span></text:p>
      <text:p text:style-name="P188"><text:span text:style-name="T189"><text:s/>2 <text:s/></text:span><text:span text:style-name="T190"><text:s/>=<text:s/></text:span><text:span text:style-name="T191">يعرف مكانته في المجتمع</text:span></text:p>
      <text:p text:style-name="P192"><text:span text:style-name="T193"><text:s/>3 <text:s/></text:span><text:span text:style-name="T194"><text:s/>=<text:s/></text:span><text:span text:style-name="T195">يتحمل مسؤولية أعماله</text:span></text:p>
      <text:p text:style-name="P196"><text:span text:style-name="T197"><text:s/>4 <text:s/></text:span><text:span text:style-name="T198"><text:s/>=<text:s/></text:span><text:span text:style-name="T199">يضع أهداف ويحاول الوصول اليها</text:span></text:p>
      <text:p text:style-name="P200"><text:span text:style-name="T201"><text:s/>5 <text:s/></text:span><text:span text:style-name="T202"><text:s/>=<text:s/></text:span><text:span text:style-name="T203">له تجارب جنسية</text:span></text:p>
      <text:p text:style-name="P204"><text:span text:style-name="T205"><text:s/>6 <text:s/></text:span><text:span text:style-name="T206"><text:s/>=<text:s/></text:span><text:span text:style-name="T207">يتزوج</text:span></text:p>
      <text:p text:style-name="P208"><text:span text:style-name="T209"><text:s/>7 <text:s/></text:span><text:span text:style-name="T210"><text:s/>=<text:s/></text:span><text:span text:style-name="T211">يترك بيت أهله</text:span></text:p>
      <text:p text:style-name="P212"><text:span text:style-name="T213"><text:s/>8 <text:s/></text:span><text:span text:style-name="T214"><text:s/>=<text:s/></text:span><text:span text:style-name="T215">عنده أطفال</text:span></text:p>
      <text:p text:style-name="P216"><text:span text:style-name="T217"><text:s/>9</text:span><text:span text:style-name="T218"><text:s/></text:span><text:span text:style-name="T219"><text:s/>=<text:s/></text:span><text:span text:style-name="T220">يتحمل أعباءه المالية</text:span></text:p>
      <text:p text:style-name="P221"><text:span text:style-name="T222"><text:s/></text:span><text:span text:style-name="T223">10</text:span><text:span text:style-name="T224"><text:s/></text:span><text:span text:style-name="T225"><text:s/>=<text:s/></text:span><text:span text:style-name="T226">ينهي علمه</text:span></text:p>
      <text:p text:style-name="P227"><text:span text:style-name="T228"><text:s/>11</text:span><text:span text:style-name="T229"><text:s/></text:span><text:span text:style-name="T230"><text:s/>=<text:s/></text:span><text:span text:style-name="T231">يعرف متى يلزم الصمت</text:span></text:p>
      <text:p text:style-name="P232"><text:span text:style-name="T233"><text:s/></text:span><text:span text:style-name="T234">12</text:span><text:span text:style-name="T235"><text:s/></text:span><text:span text:style-name="T236"><text:s/>=<text:s/></text:span><text:span text:style-name="T237">الخبرة: يعرف كيف يتصرف في التجارب الصعبة</text:span></text:p>
      <text:p text:style-name="P238"><text:span text:style-name="T239"><text:s/></text:span><text:span text:style-name="T240">13</text:span><text:span text:style-name="T241"><text:s/></text:span><text:span text:style-name="T242"><text:s/>=<text:s/></text:span><text:span text:style-name="T243">لا شيء مما سبق</text:span></text:p>
      <text:p text:style-name="Standard"><text:span text:style-name="T244"><text:s/></text:span><text:span text:style-name="T245">14</text:span><text:span text:style-name="T246"><text:s/></text:span><text:span text:style-name="T247"><text:s/>=<text:s/></text:span><text:span text:style-name="T248">آخر:</text:span></text:p>
      <text:p text:style-name="P249"/>
      <text:p text:style-name="P250"/>
      <text:p text:style-name="P251"><text:span text:style-name="T252">الذكرى</text:span></text:p>
      <text:p text:style-name="P253"><text:span text:style-name="T254">السؤال<text:s/></text:span><text:span text:style-name="T255">4</text:span><text:span text:style-name="T256"><text:s/></text:span></text:p>
      <text:p text:style-name="P257">كيف سيتذكرك<text:s/>اولادك (قد تصل اختياراتك الى<text:s/>4)</text:p>
      <text:p text:style-name="P258"/>
      <text:p text:style-name="P259"><text:span text:style-name="T260"><text:s/>1</text:span><text:span text:style-name="T261"><text:s/></text:span><text:span text:style-name="T262"><text:s/></text:span><text:span text:style-name="T263"><text:s/>=<text:s/></text:span><text:span text:style-name="T264">ال</text:span><text:span text:style-name="T265">عائل، يؤمن لهم الحاجات الاساسية وأكثر</text:span></text:p>
      <text:p text:style-name="P266"><text:span text:style-name="T267"><text:s/>2</text:span><text:span text:style-name="T268"><text:s/></text:span><text:span text:style-name="T269"><text:s/></text:span><text:span text:style-name="T270"><text:s/>=<text:s/></text:span><text:span text:style-name="T271"><text:s/>المعلم، له طموحات كبيرو للأولاد</text:span></text:p>
      <text:p text:style-name="P272"><text:span text:style-name="T273"><text:s/>3</text:span><text:span text:style-name="T274"><text:s/></text:span><text:span text:style-name="T275"><text:s/></text:span><text:span text:style-name="T276"><text:s/>=<text:s/></text:span><text:span text:style-name="T277">المحب، مهتم بأفكارهم</text:span></text:p>
      <text:soft-page-break/>
      <text:p text:style-name="P278"><text:span text:style-name="T279"><text:s/>4</text:span><text:span text:style-name="T280"><text:s/></text:span><text:span text:style-name="T281"><text:s/></text:span><text:span text:style-name="T282"><text:s/>=<text:s/></text:span><text:span text:style-name="T283">الحامي، مهتم ب</text:span><text:span text:style-name="T284">أمانهن ورفاهيتهم</text:span></text:p>
      <text:p text:style-name="P285"><text:span text:style-name="T286"><text:s/>5</text:span><text:span text:style-name="T287"><text:s/></text:span><text:span text:style-name="T288"><text:s/></text:span><text:span text:style-name="T289"><text:s/>=<text:s/></text:span><text:span text:style-name="T290">المحدث، منفتح على تطورات جديدة</text:span></text:p>
      <text:p text:style-name="P291"><text:span text:style-name="T292"><text:s/>6</text:span><text:span text:style-name="T293"><text:s/></text:span><text:span text:style-name="T294"><text:s/></text:span><text:span text:style-name="T295"><text:s/>=<text:s/></text:span><text:span text:style-name="T296">التقليدي، يحافظ على قيم العائلة</text:span></text:p>
      <text:p text:style-name="P297"><text:span text:style-name="T298"><text:s/>7 <text:s/></text:span><text:span text:style-name="T299"><text:s/>=<text:s/></text:span><text:span text:style-name="T300">المؤمن، يؤمن بأن الدين يحسن الحياة</text:span></text:p>
      <text:p text:style-name="P301"><text:span text:style-name="T302"><text:s/>8 <text:s/></text:span><text:span text:style-name="T303"><text:s/>=<text:s/></text:span><text:span text:style-name="T304">الاستراتيجي، يتوقع ويحل المشاكل قبل وقوعها</text:span></text:p>
      <text:p text:style-name="P305"><text:span text:style-name="T306"><text:s/>9 <text:s/></text:span><text:span text:style-name="T307"><text:s/>=<text:s/></text:span><text:span text:style-name="T308">الكريم، يريد من الجميع بأن يكونوا جيدين وسعداء</text:span></text:p>
      <text:p text:style-name="P309"><text:span text:style-name="T310"><text:s/></text:span><text:span text:style-name="T311">10<text:s/></text:span><text:span text:style-name="T312"><text:s/>=<text:s/></text:span><text:span text:style-name="T313">الداعم، يفعل ما يطلب منه وما ال</text:span><text:span text:style-name="T314">ذي يجب فعله</text:span></text:p>
      <text:p text:style-name="P315"><text:span text:style-name="T316"><text:s/></text:span><text:span text:style-name="T317">11<text:s/></text:span><text:span text:style-name="T318"><text:s/>=<text:s/></text:span><text:span text:style-name="T319">عصامي، تغلب على الحواجز الاجتماعية</text:span></text:p>
      <text:p text:style-name="P320"><text:span text:style-name="T321"><text:s/></text:span><text:span text:style-name="T322">12<text:s/></text:span><text:span text:style-name="T323"><text:s/>=<text:s/></text:span><text:span text:style-name="T324">المشبك،<text:s/></text:span><text:span text:style-name="T325">يتواصل<text:s/></text:span><text:span text:style-name="T326">مع عائلات أخرى بسهولة</text:span></text:p>
      <text:p text:style-name="P327"><text:span text:style-name="T328"><text:s/></text:span><text:span text:style-name="T329">13<text:s/></text:span><text:span text:style-name="T330"><text:s/>=<text:s/></text:span><text:span text:style-name="T331">لا شيء مما سبق</text:span></text:p>
      <text:p text:style-name="P332"><text:span text:style-name="T333"><text:s/></text:span><text:span text:style-name="T334">1</text:span><text:span text:style-name="T335">4</text:span><text:span text:style-name="T336"><text:s/></text:span><text:span text:style-name="T337"><text:s/>=<text:s/></text:span><text:span text:style-name="T338">آخر</text:span></text:p>
      <text:p text:style-name="P339"/>
      <text:p text:style-name="P340"/>
      <text:p text:style-name="P341"><text:span text:style-name="T342">العمر المناسب</text:span></text:p>
      <text:p text:style-name="P343"><text:span text:style-name="T344">السؤال 5</text:span></text:p>
      <text:p text:style-name="P345"><text:span text:style-name="T346">هل الختان (تشويه الأعضاء التناسلية للإناث) موجود في منطقتك: ماذا يفعل الأهل اذا لم تخضع الفتات لهذه العملية في العمر المناسب</text:span></text:p>
      <text:p text:style-name="P347"/>
      <text:p text:style-name="Standard"><text:span text:style-name="T348">(ممكن اختيار اكثر من اجابة)</text:span></text:p>
      <text:p text:style-name="P349"/>
      <text:p text:style-name="P350"><text:span text:style-name="T351"><text:s/>1</text:span><text:span text:style-name="T352"><text:s/></text:span><text:span text:style-name="T353"><text:s/></text:span><text:span text:style-name="T354"><text:s/>=<text:s/></text:span><text:span text:style-name="T355">عدم التكلم عمه أبداً ولكن عدم الكذب عنه أيضاً</text:span></text:p>
      <text:p text:style-name="P356"><text:span text:style-name="T357"><text:s/>2</text:span><text:span text:style-name="T358"><text:s/></text:span><text:span text:style-name="T359"><text:s/></text:span><text:span text:style-name="T360"><text:s/>=<text:s/></text:span><text:span text:style-name="T361">التظاهر بأنهم أجروا العملية</text:span></text:p>
      <text:p text:style-name="P362"><text:span text:style-name="T363"><text:s/>3</text:span><text:span text:style-name="T364"><text:s/></text:span><text:span text:style-name="T365"><text:s/></text:span><text:span text:style-name="T366"><text:s/>=<text:s/></text:span><text:span text:style-name="T367">القيام به بأسرع وقت ممكن</text:span></text:p>
      <text:p text:style-name="P368"><text:span text:style-name="T369"><text:s/>4</text:span><text:span text:style-name="T370"><text:s/></text:span><text:span text:style-name="T371"><text:s/></text:span><text:span text:style-name="T372"><text:s/>=<text:s/></text:span><text:span text:style-name="T373">تركه للإبنة لتقوم به</text:span></text:p>
      <text:p text:style-name="P374"><text:span text:style-name="T375"><text:s/>5</text:span><text:span text:style-name="T376"><text:s/></text:span><text:span text:style-name="T377"><text:s/></text:span><text:span text:style-name="T378"><text:s/>=<text:s/></text:span><text:span text:style-name="T379">القول لإبنتهم بأن هذا الأمر ليس مهماً</text:span></text:p>
      <text:p text:style-name="P380"><text:span text:style-name="T381"><text:s/>6</text:span><text:span text:style-name="T382"><text:s/></text:span><text:span text:style-name="T383"><text:s/></text:span><text:span text:style-name="T384"><text:s/>=<text:s/></text:span><text:span text:style-name="T385">طلب المساعدة من شخص ذات سلطة (إمام، قابلة)</text:span></text:p>
      <text:p text:style-name="P386"><text:span text:style-name="T387"><text:s/>7</text:span><text:span text:style-name="T388"><text:s/></text:span><text:span text:style-name="T389"><text:s/></text:span><text:span text:style-name="T390"><text:s/>=<text:s/></text:span><text:span text:style-name="T391">القول للجيران بأن هذا التقليد يجب أن يتغير على أي حال</text:span></text:p>
      <text:p text:style-name="P392"><text:span text:style-name="T393"><text:s/>8</text:span><text:span text:style-name="T394"><text:s/></text:span><text:span text:style-name="T395"><text:s/></text:span><text:span text:style-name="T396"><text:s/></text:span><text:span text:style-name="T397">=<text:s/></text:span><text:span text:style-name="T398">ينتظروا اذا كانت ستحصل مشكلة ويقوموا عندئذ بردة فعل</text:span></text:p>
      <text:p text:style-name="P399"><text:span text:style-name="T400"><text:s/>9</text:span><text:span text:style-name="T401"><text:s/></text:span><text:span text:style-name="T402"><text:s/></text:span><text:span text:style-name="T403"><text:s/></text:span><text:span text:style-name="T404">=<text:s/></text:span><text:span text:style-name="T405">الشعور بالأسف نحو الإبنة</text:span></text:p>
      <text:p text:style-name="P406"><text:span text:style-name="T407"><text:s/></text:span><text:span text:style-name="T408">10<text:s/></text:span><text:span text:style-name="T409"><text:s/></text:span><text:span text:style-name="T410">=<text:s/></text:span><text:span text:style-name="T411">ترك الأبنة الأصغر (اذا وُجدت) بدون "ختان" أيضاً</text:span></text:p>
      <text:p text:style-name="P412"><text:span text:style-name="T413"><text:s/></text:span><text:span text:style-name="T414">11<text:s/></text:span><text:span text:style-name="T415"><text:s/></text:span><text:span text:style-name="T416">=<text:s/></text:span><text:span text:style-name="T417">مناقشة الموضوع مع العائلة</text:span></text:p>
      <text:p text:style-name="P418"><text:span text:style-name="T419"><text:s/></text:span><text:span text:style-name="T420">12<text:s/></text:span><text:span text:style-name="T421"><text:s/>=<text:s/></text:span><text:span text:style-name="T422">الخوف من ردة فعل العائلة والجيران</text:span></text:p>
      <text:p text:style-name="P423"><text:span text:style-name="T424"><text:s/></text:span><text:span text:style-name="T425">13<text:s/></text:span><text:span text:style-name="T426"><text:s/>=<text:s/></text:span><text:span text:style-name="T427">الشعور بالاثباط وعدم الكفاءة كأهل</text:span></text:p>
      <text:p text:style-name="P428"><text:span text:style-name="T429"><text:s/></text:span><text:span text:style-name="T430">14<text:s/></text:span><text:span text:style-name="T431"><text:s/>=<text:s/></text:span><text:span text:style-name="T432">لا شيء مما سبق</text:span><text:span text:style-name="T433"><text:s/></text:span></text:p>
      <text:p text:style-name="P434"><text:span text:style-name="T435"><text:s/></text:span><text:span text:style-name="T436">15<text:s/></text:span><text:span text:style-name="T437"><text:s/>=<text:s/></text:span><text:span text:style-name="T438">آخر</text:span><text:bookmark-start text:name="_GoBack"/><text:bookmark-end text:name="_GoBac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einLeerraum" style:display-name="Kein Leerraum" style:family="paragraph">
      <style:text-properties fo:font-size="11pt" style:font-size-asian="11pt" style:font-size-complex="11pt" style:language-asian="en" style:country-asian="US" fo:hyphenate="false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Lucida Grande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Lucida Grande" fo:font-size="9pt" style:font-size-asian="9pt" style:font-size-complex="9pt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KommentartextZchn" style:display-name="Kommentartext Zchn" style:family="text" style:parent-style-name="Absatz-Standardschriftart">
      <style:text-properties fo:font-size="10pt" style:font-size-asian="10pt" style:font-size-complex="10pt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false"/>
    </style:style>
    <style:style style:name="KommentarthemaZchn" style:display-name="Kommentarthema Zchn" style:family="text" style:parent-style-name="KommentartextZchn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6-01-28T22:58:00Z</meta:creation-date>
    <dc:date>2016-01-28T22:58:00Z</dc:date>
    <meta:template xlink:href="Normal" xlink:type="simple"/>
    <meta:editing-cycles>2</meta:editing-cycles>
    <meta:editing-duration>PT0S</meta:editing-duration>
    <meta:document-statistic meta:page-count="3" meta:paragraph-count="5" meta:word-count="391" meta:character-count="2854" meta:row-count="20" meta:non-whitespace-character-count="2468"/>
  </office:meta>
</office:document-meta>
</file>